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b1b4ef01dd6018625675d01d90472c82.png"/>
  <manifest:file-entry manifest:media-type="image/png" manifest:full-path="Pictures/2748ce7880135ee66afeb9c763ada031.png"/>
  <manifest:file-entry manifest:media-type="image/png" manifest:full-path="Pictures/21aaca109bfcf63c29a6754a0cd4f4a6.png"/>
  <manifest:file-entry manifest:media-type="image/png" manifest:full-path="Pictures/ee35df78b91c8b37421e52010def2cc7.png"/>
  <manifest:file-entry manifest:media-type="image/png" manifest:full-path="Pictures/5deab82924f92d1769e91f5da4114b66.png"/>
  <manifest:file-entry manifest:media-type="image/png" manifest:full-path="Pictures/229e07f7d73d97413b2cfec42d2a00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p text:style-name="Text_20_body"/>
      <text:h text:style-name="Heading_20_1" text:outline-level="1"><text:bookmark-start text:name="atlas_survey"/>ATLAS Survey<text:bookmark-end text:name="atlas_survey"/></text:h>
      <text:p text:style-name="Text_20_body">This is the ATLAS portal for the KiDS Survey Prodcution team. We want to use the ATLAS data to improve the KiDS survey photometric homogeneity (using overlaps) and (2) support KiDS science cases which are also applicable to ATLAS (for now just the KiDS Strong-Lensing project). </text:p>
      <text:h text:style-name="Heading_20_2" text:outline-level="2"><text:bookmark-start text:name="status_last_update_14_apr_2015"/>Status (last update 14 Apr 2015)<text:bookmark-end text:name="status_last_update_14_apr_2015"/></text:h>
      <text:p text:style-name="Text_20_body">See <text:a xlink:type="simple" xlink:href="https://docs.google.com/presentation/d/1_LWxm17k6fAFb2w3nbjMmksYNXCNXp3Ed-yVlmD3cF8/edit?usp=sharing"> ATLAS slides</text:a></text:p>
      <text:p text:style-name="Text_20_body">We are producing u,g,r,i (not z!) ATLAS coadds re-using/adapting the KiDS pipeline.  </text:p>
      <text:h text:style-name="Heading_20_2" text:outline-level="2"><text:bookmark-start text:name="gaps_in_coadded_data"/>Gaps in coadded data<text:bookmark-end text:name="gaps_in_coadded_data"/></text:h>
      <text:p text:style-name="Text_20_body">Gaps between CCDs; in the release notes of ATLAS <text:p text:style-name="Preformatted_20_Text">FIXME internalmedia: projects:kids:atlas_dr1.pdf</text:p>: is written that in data observed before November 2011 the vertical gaps between the CCDs are not always filled in well because of the way the observations were executed. I suppose this is what you are seeing.</text:p>
      <text:h text:style-name="Heading_20_2" text:outline-level="2"><text:bookmark-start text:name="south-west_secondary_star_diagnosis"/>South-West secondary star diagnosis<text:bookmark-end text:name="south-west_secondary_star_diagnosis"/></text:h>
      <text:p text:style-name="Text_20_body">Matt Owers notes:- The issue I noted earlier with the small secondary star ~2” to thesouthwest of brighter stars only appears in one g-band image. It is oddthat the secondary star is not the same brightness as the standard and Ican't really think what might cause this.</text:p>
      <text:p text:style-name="Text_20_body"><text:a xlink:type="simple" xlink:href="http://quality.astro-wise.org/QualityWISE?object_str=CoaddedRegriddedFrame&amp;object_id=1360ba421d1f42f1e053c016a9c3851e&amp;project=ATLAS"> example case, g-band ATLAS data with  rawfitsdata with DATE-OBS=set([datetime.datetime(2011, 9, 25, 1, 9, 10), datetime.datetime(2011, 9, 25, 1, 7, 35)])
</text:a>:</text:p>
      <text:p text:style-name="Text_20_body">
<text:span text:style-name="Strong_20_Emphasis">Diagnosis</text:span>: poor image quality in raw science exposures. 3 Figures below show a zoom in on an area in the example case:
<draw:frame draw:style-name="media" draw:name="Coadded calibrated image Legend" text:anchor-type="as-char" draw:z-index="0" svg:width="21.166666666667cm" style:rel-width="100%"><draw:text-box><text:p text:style-name="legendcenter"><draw:frame draw:style-name="media" draw:name="Coadded calibrated image" text:anchor-type="as-char" draw:z-index="0" svg:width="21.166666666667cm" style:rel-width="100%" svg:height="9.7895833333333cm" style:rel-height="scale"><draw:image xlink:href="Pictures/b1b4ef01dd6018625675d01d90472c82.png" xlink:type="simple" xlink:show="embed" xlink:actuate="onLoad"/></draw:frame>Coadded calibrated image</text:p></draw:text-box></draw:frame>
<draw:frame draw:style-name="media" draw:name="RawFitsData exposure 1 Legend" text:anchor-type="as-char" draw:z-index="0" svg:width="21.166666666667cm" style:rel-width="100%"><draw:text-box><text:p text:style-name="legendcenter"><draw:frame draw:style-name="media" draw:name="RawFitsData exposure 1" text:anchor-type="as-char" draw:z-index="0" svg:width="21.166666666667cm" style:rel-width="100%" svg:height="9.7895833333333cm" style:rel-height="scale"><draw:image xlink:href="Pictures/2748ce7880135ee66afeb9c763ada031.png" xlink:type="simple" xlink:show="embed" xlink:actuate="onLoad"/></draw:frame>RawFitsData exposure 1</text:p></draw:text-box></draw:frame>
<draw:frame draw:style-name="media" draw:name="RawFitsData, exposure 2 Legend" text:anchor-type="as-char" draw:z-index="0" svg:width="21.166666666667cm" style:rel-width="100%"><draw:text-box><text:p text:style-name="legendcenter"><draw:frame draw:style-name="media" draw:name="RawFitsData, exposure 2" text:anchor-type="as-char" draw:z-index="0" svg:width="21.166666666667cm" style:rel-width="100%" svg:height="9.7895833333333cm" style:rel-height="scale"><draw:image xlink:href="Pictures/21aaca109bfcf63c29a6754a0cd4f4a6.png" xlink:type="simple" xlink:show="embed" xlink:actuate="onLoad"/></draw:frame>RawFitsData, exposure 2</text:p></draw:text-box></draw:frame></text:p>
      <text:p text:style-name="Text_20_body">The RawFitsData with the “secondary star” has DATE-OBS=2011-09-25T01:09:10.066.</text:p>
      <text:p text:style-name="Text_20_body"><text:span text:style-name="Strong_20_Emphasis">DETECTION</text:span>: most direct on RawScience. Probably using PSF anisotropy (high ellipticity with fixed PA) information. In absence of PSF anisotropy information of RawScienceFrames on can look at it for a <text:a xlink:type="simple" xlink:href="http://quality.astro-wise.org/QualityWISE?object_str=ReducedScienceFrame&amp;object_id=12D50F3E66484BB3E053C016A9C3FF8A&amp;project=ATLAS&amp;progenitors=1#progenitors"> ReducedScienceFrame with 
DATE-OBS=2011-09-25T01:09:10.066</text:a>. </text:p>
      <text:p text:style-name="Text_20_body"><draw:frame draw:style-name="media" draw:name="" text:anchor-type="as-char" draw:z-index="0" svg:width="21.166666666667cm" svg:rel-height="100%"><draw:image xlink:href="http://ds.astro.rug.astro-wise.org:8000/QC-JMCFARLAND-OMEGACAM-------OCAM_g_SDSS-ESO_CCD_%2396---PSF_Anisotropy-ReducedScienceFrame-57115.6735075-04b68968a6ed53483c0909d1c30538bcb0d3753e.png" xlink:type="simple" xlink:show="embed" xlink:actuate="onLoad"/></draw:frame></text:p>
      <text:p text:style-name="Text_20_body"><text:span text:style-name="Strong_20_Emphasis">ASTROMETRY NOTE</text:span>: this appears as one reason for bad astrometric residuals. See the correlated global astrometric parameters in the <text:a xlink:type="simple" xlink:href="http://quality.astro-wise.org/QualityWISE?object_str=CoaddedRegriddedFrame&amp;object_id=1360ba421d1f42f1e053c016a9c3851e&amp;project=ATLAS"> example case, g-band ATLAS data with  rawfitsdata with DATE-OBS=set([datetime.datetime(2011, 9, 25, 1, 9, 10), datetime.datetime(2011, 9, 25, 1, 7, 35)])</text:a>.</text:p>
      <text:h text:style-name="Heading_20_2" text:outline-level="2"><text:bookmark-start text:name="atlas_tiles_mapping_onto_astro-wise_classes"/>ATLAS tiles mapping onto Astro-WISE classes<text:bookmark-end text:name="atlas_tiles_mapping_onto_astro-wise_classes"/></text:h>
      <text:p text:style-name="Text_20_body">(work in progress by Gijs)</text:p>
      <text:p text:style-name="Text_20_body">Goal: define units of data for ATLAS in the same way as for KiDS. This ensures that whatever script/approach we develop that works on one will work for the other. </text:p>
      <text:p text:style-name="Text_20_body">First the ATLAS observing strategy: </text:p>
      <text:list text:style-name="List_20_1">
        <text:list-item>
          <text:p text:style-name="Text_20_body"> each of the ugriz filters in each tile is observed with 2 dithers</text:p>
        </text:list-item>
        <text:list-item>
          <text:p text:style-name="Text_20_body"> see link to ATLAS homepage below for more details.</text:p>
        </text:list-item>
      </text:list>
      <text:p text:style-name="Text_20_body">
Now the mapping of it on Astro-WISE classes</text:p>
      <text:list text:style-name="List_20_1">
        <text:list-item>
          <text:p text:style-name="Text_20_body"> Observations after 2011-10-31: each tile is observed in ugriz. Observations for each of the 5 filters maps onto a single ObservingBlock.</text:p>
        </text:list-item>
        <text:list-item>
          <text:p text:style-name="Text_20_body"> Observations before 2011-10-31: more a mess. We are considering to clean it by creating manually same mapping as &gt;2011-10-31</text:p>
        </text:list-item>
      </text:list>
      <text:p text:style-name="Text_20_body">
KiDS survey operations handle on units of data:</text:p>
      <text:list text:style-name="List_20_1">
        <text:list-item>
          <text:p text:style-name="Text_20_body"> survey tile: data from all bands with a tile as defined by the survey. Example is the handling of multi-band productions (mult-band catalogs) and analysis (stellar locus, QSO/galaxy selection in color-color space)</text:p>
        </text:list-item>
        <text:list-item>
          <text:p text:style-name="Text_20_body"> ObservingBlock: all exposures that go into data from a single band. Example is the creation of coadded images and source extraction of those.</text:p>
        </text:list-item>
        <text:list-item>
          <text:p text:style-name="Text_20_body"> Template?</text:p>
        </text:list-item>
        <text:list-item>
          <text:p text:style-name="Text_20_body"> Exposure: a single exposure. </text:p>
        </text:list-item>
      </text:list>
      <text:p text:style-name="Text_20_body">
For KiDS the mapping from survey tile to observing blocks to templates and exposures is straightforward:</text:p>
      <text:list text:style-name="List_20_1">
        <text:list-item>
          <text:p text:style-name="Text_20_body"> survey tile→observing blocks: the tilename can be inferred from the observingblock name</text:p>
        </text:list-item>
        <text:list-item>
          <text:p text:style-name="Text_20_body"> observingblock→exposures: all exposures have as observingblock dependency the observing block. NB: there exist no additional exposures with that observingblock as dependency.</text:p>
        </text:list-item>
      </text:list>
      <text:p text:style-name="Text_20_body">
For ATLAS&gt;2011-10-31</text:p>
      <text:list text:style-name="List_20_1">
        <text:list-item>
          <text:p text:style-name="Text_20_body"> survey tile → observing blocks: the tilename can be inferred from the observingblock name</text:p>
        </text:list-item>
        <text:list-item>
          <text:p text:style-name="Text_20_body"> observingblock→exposures: all exposures have as observingblock dependency the observing block. NB: there exist no additional exposures with that observingblock as dependency.  </text:p>
        </text:list-item>
      </text:list>
      <text:h text:style-name="Heading_20_2" text:outline-level="2"><text:bookmark-start text:name="validation_settile_overlapping_with_sdss"/>Validation set: tile overlapping with SDSS<text:bookmark-end text:name="validation_settile_overlapping_with_sdss"/></text:h>
      <text:p text:style-name="Text_20_body">ATLAS data (1 pointing position) overlapping with SDSS (SEGUE):</text:p>
      <text:p text:style-name="Text_20_body">The DATE_OBS for the RawScienceFrames is:2013-06-02 00:45:262013-06-02 00:43:422013-02-11 07:10:162013-02-11 07:11:532012-05-20 02:03:292012-05-20 02:04:542013-02-03 07:02:432013-02-03 07:04:18 </text:p>
      <text:h text:style-name="Heading_20_2" text:outline-level="2"><text:bookmark-start text:name="first_production_setclusterapmcc917"/>First production set: Cluster: APMCC917<text:bookmark-end text:name="first_production_setclusterapmcc917"/></text:h>
      <text:list text:style-name="List_20_1">
        <text:list-item>
          <text:p text:style-name="Text_20_body"> Cluster information: <text:a xlink:type="simple" xlink:href="http://simbad.u-strasbg.fr/simbad/sim-id?Ident=APMCC+917"> APMCC 917</text:a></text:p>
        </text:list-item>
        <text:list-item>
          <text:p text:style-name="Text_20_body"> Wget export script: </text:p>
        </text:list-item>
      </text:list>
      <text:p text:style-name="Text_20_body">The DATE_OBS for the RawScienceFrames is:2011-09-29 05:58:212011-09-29 05:56:492011-09-25 01:06:042011-09-25 01:04:312011-09-29 04:57:252011-09-29 04:55:542011-09-24 05:45:242011-09-24 05:46:542011-09-29 05:59:542011-09-29 06:01:242011-09-25 01:07:352011-09-25 01:09:102011-09-29 04:58:552011-09-29 05:00:292011-09-29 06:04:262011-09-29 06:02:562011-09-25 01:12:122011-09-25 01:10:412011-11-29 02:39:182011-11-29 02:40:432011-12-05 01:45:052011-12-05 01:46:302011-08-22 07:39:282011-08-22 07:38:012011-11-28 01:40:302011-11-28 01:41:562011-11-29 02:42:312011-11-29 02:43:552011-12-05 01:50:152011-12-05 01:51:402011-08-22 07:40:542011-08-22 07:42:212011-11-29 02:45:412011-11-29 02:47:062011-12-05 01:54:032011-12-05 01:55:282011-11-19 01:47:032011-11-19 01:48:312011-09-25 05:46:512011-09-25 05:45:252011-12-13 01:41:512011-12-13 01:43:182011-09-27 06:20:292011-09-27 06:21:542011-11-19 01:50:182011-11-19 01:51:472011-09-25 05:48:192011-09-25 05:49:442011-12-13 01:45:262011-12-13 01:46:572011-11-19 01:53:372011-11-19 01:55:032011-09-25 05:52:382011-09-25 05:51:132012-10-14 01:30:262012-10-14 01:28:442012-09-13 03:10:122012-09-13 03:08:292012-06-24 08:25:342012-06-24 08:23:542012-10-16 00:59:052012-10-16 00:57:212012-10-14 01:34:232012-10-14 01:32:392012-09-13 03:14:142012-09-13 03:12:322012-06-24 08:29:402012-06-24 08:27:562012-10-16 01:03:022012-10-14 01:38:162012-10-14 01:36:372012-09-13 03:18:072012-09-13 03:16:27</text:p>
      <text:h text:style-name="Heading_20_2" text:outline-level="2"><text:bookmark-start text:name="coadd_qc"/>Coadd QC<text:bookmark-end text:name="coadd_qc"/></text:h>
      <text:p text:style-name="Text_20_body">Report 2015-04-16: QC of 207 ATLAS coadds in SAMI cluster regions
</text:p>
      <table:table>
        <table:table-column/>
        <table:table-column/>
        <table:table-column/>
        <table:table-row>
          <table:table-cell office:value-type="string" table:style-name="tableheader">
            <text:p text:style-name="Table_20_Heading">  QC check  </text:p>
          </table:table-cell>
          <table:table-cell office:value-type="string" table:style-name="tableheader">
            <text:p text:style-name="Table_20_Heading">  Nr OK  </text:p>
          </table:table-cell>
          <table:table-cell office:value-type="string" table:style-name="tableheader">
            <text:p text:style-name="Table_20_Heading">  Nr NOK  </text:p>
          </table:table-cell>
        </table:table-row>
        <table:table-row>
          <table:table-cell office:value-type="string" table:style-name="tablecell">
            <text:p text:style-name="tablealignleft"> Cross-talk  </text:p>
          </table:table-cell>
          <table:table-cell office:value-type="string" table:style-name="tablecell">
            <text:p text:style-name="tablealigncenter">  207  </text:p>
          </table:table-cell>
          <table:table-cell office:value-type="string" table:style-name="tablecell">
            <text:p text:style-name="tablealigncenter">  0  </text:p>
          </table:table-cell>
        </table:table-row>
        <table:table-row>
          <table:table-cell office:value-type="string" table:style-name="tablecell">
            <text:p text:style-name="tablealignleft"> Bg subtr.  </text:p>
          </table:table-cell>
          <table:table-cell office:value-type="string" table:style-name="tablecell">
            <text:p text:style-name="tablealigncenter">  206  </text:p>
          </table:table-cell>
          <table:table-cell office:value-type="string" table:style-name="tablecell">
            <text:p text:style-name="tablealigncenter">  1  </text:p>
          </table:table-cell>
        </table:table-row>
        <table:table-row>
          <table:table-cell office:value-type="string" table:style-name="tablecell">
            <text:p text:style-name="tablealignleft"> Calibrations  </text:p>
          </table:table-cell>
          <table:table-cell office:value-type="string" table:style-name="tablecell">
            <text:p text:style-name="tablealigncenter">  207  </text:p>
          </table:table-cell>
          <table:table-cell office:value-type="string" table:style-name="tablecell">
            <text:p text:style-name="tablealigncenter">  0  </text:p>
          </table:table-cell>
        </table:table-row>
        <table:table-row>
          <table:table-cell office:value-type="string" table:style-name="tablecell">
            <text:p text:style-name="tablealignleft"> Astrom  </text:p>
          </table:table-cell>
          <table:table-cell office:value-type="string" table:style-name="tablecell">
            <text:p text:style-name="tablealigncenter">  162  </text:p>
          </table:table-cell>
          <table:table-cell office:value-type="string" table:style-name="tablecell">
            <text:p text:style-name="tablealigncenter">  45  </text:p>
          </table:table-cell>
        </table:table-row>
        <table:table-row>
          <table:table-cell office:value-type="string" table:style-name="tablecell">
            <text:p text:style-name="tablealignleft"> Photom  </text:p>
          </table:table-cell>
          <table:table-cell office:value-type="string" table:style-name="tablecell">
            <text:p text:style-name="tablealigncenter">  207  </text:p>
          </table:table-cell>
          <table:table-cell office:value-type="string" table:style-name="tablecell">
            <text:p text:style-name="tablealigncenter">  0  </text:p>
          </table:table-cell>
        </table:table-row>
        <table:table-row>
          <table:table-cell office:value-type="string" table:style-name="tablecell">
            <text:p text:style-name="tablealignleft"> PSF difference  </text:p>
          </table:table-cell>
          <table:table-cell office:value-type="string" table:style-name="tablecell">
            <text:p text:style-name="tablealigncenter">  196  </text:p>
          </table:table-cell>
          <table:table-cell office:value-type="string" table:style-name="tablecell">
            <text:p text:style-name="tablealigncenter">  11  </text:p>
          </table:table-cell>
        </table:table-row>
        <table:table-row>
          <table:table-cell office:value-type="string" table:style-name="tableheader">
            <text:p text:style-name="Table_20_Heading"> Overal verdict  </text:p>
          </table:table-cell>
          <table:table-cell office:value-type="string" table:style-name="tableheader">
            <text:p text:style-name="Table_20_Heading">  156  </text:p>
          </table:table-cell>
          <table:table-cell office:value-type="string" table:style-name="tableheader">
            <text:p text:style-name="Table_20_Heading">  51  </text:p>
          </table:table-cell>
        </table:table-row>
      </table:table>
      <text:p text:style-name="Text_20_body">
<text:span text:style-name="Strong_20_Emphasis">Astrometry statistics</text:span></text:p>
      <text:p text:style-name="Text_20_body"><draw:frame draw:style-name="media" draw:name="" text:anchor-type="as-char" draw:z-index="0" svg:width="13.229166666667cm" svg:height="12.779375cm"><draw:image xlink:href="Pictures/ee35df78b91c8b37421e52010def2cc7.png" xlink:type="simple" xlink:show="embed" xlink:actuate="onLoad"/></draw:frame></text:p>
      <text:p text:style-name="Text_20_body">Data points: blue = u; green = g; red = r; magenta = iDashed lines: QC limits adopted in qcCoadd_ATLAS.py</text:p>
      <text:p text:style-name="Text_20_body"><text:span text:style-name="Strong_20_Emphasis">PSF sizes and size variations</text:span></text:p>
      <text:p text:style-name="Text_20_body"><draw:frame draw:style-name="media" draw:name="" text:anchor-type="as-char" draw:z-index="0" svg:width="13.229166666667cm" svg:height="12.991041666667cm"><draw:image xlink:href="Pictures/5deab82924f92d1769e91f5da4114b66.png" xlink:type="simple" xlink:show="embed" xlink:actuate="onLoad"/></draw:frame></text:p>
      <text:p text:style-name="Text_20_body">Data points: blue = u; green = g; red = r; magenta = i</text:p>
      <text:h text:style-name="Heading_20_2" text:outline-level="2"><text:bookmark-start text:name="data_in_hand"/>Data in hand<text:bookmark-end text:name="data_in_hand"/></text:h>
      <text:p text:style-name="Text_20_body"><text:a xlink:type="simple" xlink:href="http://dbview.astro-wise.org/DbView?project=ATLAS&amp;set_cookie=&amp;QSort=&amp;QDesc=descending&amp;2ndQSort=&amp;2ndQDesc=descending&amp;numrows=rownum&amp;fcontext_project_only=on&amp;show_expanded=no&amp;Exportselect=NoDownload&amp;class_str=CoaddedRegriddedFrame&amp;mode=table_res&amp;depth=1&amp;python_dict=%2528dp0%250AS%2527query%2527%250Ap1%250A%2528dp2%250AsS%2527expanded%2527%250Ap3%250A%2528dp4%250AS%2527CoaddedRegriddedFrame%2527%250Ap5%250A%2528lp6%250AS%2527open%2527%250Ap7%250AaS%2527root%2527%250Ap8%250Aag5%250AasS%2527CoaddedRegriddedFrame.instrument%2527%250Ap9%250A%2528lp10%250AS%2527prefilled%2527%250Ap11%250AaS%2527link_property%2527%250Ap12%250AaS%2527Instrument%2527%250Ap13%250AasS%2527CoaddedRegriddedFrame.filter%2527%250Ap14%250A%2528lp15%250Ag11%250AaS%2527link_property%2527%250Ap16%250AaS%2527Filter%2527%250Ap17%250AassS%2527derived%2527%250Ap18%250A%2528dp19%250As.&amp;expanded_leaf=&amp;expanded_leaf_type=&amp;expanded_leaf_class=&amp;derived_leaf=&amp;node_state=&amp;CoaddedRegriddedFrame.expanded=open&amp;CoaddedRegriddedFrame.instrument.expanded=prefilled&amp;CoaddedRegriddedFrame.filter.expanded=prefilled&amp;CoaddedRegriddedFrame.is_valid.op=%3E&amp;CoaddedRegriddedFrame.is_valid=0&amp;CoaddedRegriddedFrame.instrument.name=OMEGACAM&amp;CoaddedRegriddedFrame.instrument.name.op=%3D&amp;CoaddedRegriddedFrame.regridded_frames.base=RegriddedFrame"> coadds</text:a></text:p>
      <text:p text:style-name="Text_20_body"><draw:frame draw:style-name="media" draw:name="" text:anchor-type="as-char" draw:z-index="0" svg:width="5.2916666666667cm" svg:height="4.2333333333333cm"><draw:image xlink:href="Pictures/229e07f7d73d97413b2cfec42d2a00e3.png" xlink:type="simple" xlink:show="embed" xlink:actuate="onLoad"/></draw:frame></text:p>
      <text:h text:style-name="Heading_20_2" text:outline-level="2"><text:bookmark-start text:name="vst-atlas_pipeline_description"/>VST-ATLAS pipeline description<text:bookmark-end text:name="vst-atlas_pipeline_description"/></text:h>
      <text:p text:style-name="Text_20_body">We have a first draft pipeline. The VST-ATLAS pipeline is derived from the KiDS production pipeline. A quick summary of the salient steps:
</text:p>
      <table:table>
        <table:table-column/>
        <table:table-column/>
        <table:table-column/>
        <table:table-row>
          <table:table-cell office:value-type="string" table:style-name="tableheader">
            <text:p text:style-name="Table_20_Heading">step</text:p>
          </table:table-cell>
          <table:table-cell office:value-type="string" table:style-name="tableheader">
            <text:p text:style-name="Table_20_Heading">description </text:p>
          </table:table-cell>
        </table:table-row>
        <table:table-row>
          <table:table-cell office:value-type="string" table:style-name="tablecell">
            <text:p text:style-name="tablealignleft"> QC upon ingest</text:p>
          </table:table-cell>
          <table:table-cell office:value-type="string" table:style-name="tablecell">
            <text:p text:style-name="tablealignleft"> not done, we simply take the most recent exposures of a field to be the right ones (not using ESO's QC (grade A,B,C) </text:p>
          </table:table-cell>
        </table:table-row>
        <table:table-row>
          <table:table-cell office:value-type="string" table:style-name="tablecell">
            <text:p text:style-name="tablealignleft"> Readnoise </text:p>
          </table:table-cell>
          <table:table-cell office:value-type="string" table:style-name="tablecell">
            <text:p text:style-name="tablealignleft"> nightly OmegaCAM calibrations </text:p>
          </table:table-cell>
        </table:table-row>
        <table:table-row>
          <table:table-cell office:value-type="string" table:style-name="tablecell">
            <text:p text:style-name="tablealignleft"> Gainlinearity </text:p>
          </table:table-cell>
          <table:table-cell office:value-type="string" table:style-name="tablecell">
            <text:p text:style-name="tablealignleft"> regularly (~ 3 per month) OmegaCAM calibrations </text:p>
          </table:table-cell>
        </table:table-row>
        <table:table-row>
          <table:table-cell office:value-type="string" table:style-name="tablecell">
            <text:p text:style-name="tablealignleft"> Flat-fielding and illumination correction </text:p>
          </table:table-cell>
          <table:table-cell office:value-type="string" table:style-name="tablecell">
            <text:p text:style-name="tablealignleft"> re-using the calibrations made for KiDS </text:p>
          </table:table-cell>
        </table:table-row>
        <table:table-row>
          <table:table-cell office:value-type="string" table:style-name="tablecell">
            <text:p text:style-name="tablealignleft"> Fringe correction]] </text:p>
          </table:table-cell>
          <table:table-cell office:value-type="string" table:style-name="tablecell">
            <text:p text:style-name="tablealignleft"> using same fringe maps as KiDS (not doing z) </text:p>
          </table:table-cell>
        </table:table-row>
        <table:table-row>
          <table:table-cell office:value-type="string" table:style-name="tablecell">
            <text:p text:style-name="tablealignleft"> Cross-talk </text:p>
          </table:table-cell>
          <table:table-cell office:value-type="string" table:style-name="tablecell">
            <text:p text:style-name="tablealignleft"> done, using our general OmegaCAM configuration</text:p>
          </table:table-cell>
        </table:table-row>
        <table:table-row>
          <table:table-cell office:value-type="string" table:style-name="tablecell">
            <text:p text:style-name="tablealignleft"> Background subtraction </text:p>
          </table:table-cell>
          <table:table-cell office:value-type="string" table:style-name="tablecell">
            <text:p text:style-name="tablealignleft"> row-by-row subtraction like KiDS </text:p>
          </table:table-cell>
        </table:table-row>
        <table:table-row>
          <table:table-cell office:value-type="string" table:style-name="tablecell">
            <text:p text:style-name="tablealignleft"> Hot pixels </text:p>
          </table:table-cell>
          <table:table-cell office:value-type="string" table:style-name="tablecell">
            <text:p text:style-name="tablealignleft"> nightly OmegaCAM hotpixels (todo: check all are public) </text:p>
          </table:table-cell>
        </table:table-row>
        <table:table-row>
          <table:table-cell office:value-type="string" table:style-name="tablecell">
            <text:p text:style-name="tablealignleft"> Cold pixels </text:p>
          </table:table-cell>
          <table:table-cell office:value-type="string" table:style-name="tablecell">
            <text:p text:style-name="tablealignleft"> regular (~2-3 per week) OmegaCAM calibrations </text:p>
          </table:table-cell>
        </table:table-row>
        <table:table-row>
          <table:table-cell office:value-type="string" table:style-name="tablecell">
            <text:p text:style-name="tablealignleft"> Satellite maps </text:p>
          </table:table-cell>
          <table:table-cell office:value-type="string" table:style-name="tablecell">
            <text:p text:style-name="tablealignleft"> we do not know yet what is used (either single-frame based or 2-frame based </text:p>
          </table:table-cell>
        </table:table-row>
        <table:table-row>
          <table:table-cell office:value-type="string" table:style-name="tablecell">
            <text:p text:style-name="tablealignleft"> Photometric calibration </text:p>
          </table:table-cell>
          <table:table-cell office:value-type="string" table:style-name="tablecell">
            <text:p text:style-name="tablealignleft"> done, nightly ZPTS as much as possible, except for u: forever </text:p>
          </table:table-cell>
        </table:table-row>
        <table:table-row>
          <table:table-cell office:value-type="string" table:style-name="tablecell">
            <text:p text:style-name="tablealignleft"> Chip-to-chip photometric corrections </text:p>
          </table:table-cell>
          <table:table-cell office:value-type="string" table:style-name="tablecell">
            <text:p text:style-name="tablealignleft"> use fixed set (link to values will come)  </text:p>
          </table:table-cell>
        </table:table-row>
        <table:table-row>
          <table:table-cell office:value-type="string" table:style-name="tablecell">
            <text:p text:style-name="tablealignleft"> Exposure-to-exposure photometric homogenization </text:p>
          </table:table-cell>
          <table:table-cell office:value-type="string" table:style-name="tablecell">
            <text:p text:style-name="tablealignleft"> applied </text:p>
          </table:table-cell>
        </table:table-row>
        <table:table-row>
          <table:table-cell office:value-type="string" table:style-name="tablecell">
            <text:p text:style-name="tablealignleft"> Coadd-to-coadd photometric homogenization </text:p>
          </table:table-cell>
          <table:table-cell office:value-type="string" table:style-name="tablecell">
            <text:p text:style-name="tablealignleft"> no applied </text:p>
          </table:table-cell>
          <table:table-cell office:value-type="string" table:style-name="tablecell">
            <text:p text:style-name="tablealignleft"> </text:p>
          </table:table-cell>
        </table:table-row>
        <table:table-row>
          <table:table-cell office:value-type="string" table:style-name="tablecell">
            <text:p text:style-name="tablealignleft"> Astrometric calibration </text:p>
          </table:table-cell>
          <table:table-cell office:value-type="string" table:style-name="tablecell">
            <text:p text:style-name="tablealignleft">done, global </text:p>
          </table:table-cell>
        </table:table-row>
        <table:table-row>
          <table:table-cell office:value-type="string" table:style-name="tablecell">
            <text:p text:style-name="tablealignleft"> Automatic Coadd masks </text:p>
          </table:table-cell>
          <table:table-cell office:value-type="string" table:style-name="tablecell">
            <text:p text:style-name="tablealignleft"> not done </text:p>
          </table:table-cell>
        </table:table-row>
        <table:table-row>
          <table:table-cell office:value-type="string" table:style-name="tablecell">
            <text:p text:style-name="tablealignleft"> Sourcelists </text:p>
          </table:table-cell>
          <table:table-cell office:value-type="string" table:style-name="tablecell">
            <text:p text:style-name="tablealignleft"> not done </text:p>
          </table:table-cell>
        </table:table-row>
        <table:table-row>
          <table:table-cell office:value-type="string" table:style-name="tablecell">
            <text:p text:style-name="tablealignleft"> Manual Coadd Masks </text:p>
          </table:table-cell>
          <table:table-cell office:value-type="string" table:style-name="tablecell">
            <text:p text:style-name="tablealignleft"> not done </text:p>
          </table:table-cell>
        </table:table-row>
      </table:table>
      <text:h text:style-name="Heading_20_2" text:outline-level="2"><text:bookmark-start text:name="references_handy_links"/>References / handy links.<text:bookmark-end text:name="references_handy_links"/></text:h>
      <text:list text:style-name="List_20_1">
        <text:list-item>
          <text:p text:style-name="Text_20_body"> <text:a xlink:type="simple" xlink:href="http://astro.dur.ac.uk/Cosmology/vstatlas/"> VST-ATLAS homepage</text:a></text:p>
        </text:list-item>
        <text:list-item>
          <text:p text:style-name="Text_20_body"> <text:a xlink:type="simple" xlink:href="http://dbview.astro-wise.org/DbView?project=KIDS&amp;set_cookie=&amp;QSort=&amp;QDesc=descending&amp;numrows=100&amp;fcontext_project_only=off&amp;show_expanded=no&amp;Exportselect=NoDownload&amp;class_str=ObservingBlock&amp;mode=table_res&amp;depth=1&amp;python_dict=&amp;expanded_leaf=&amp;expanded_leaf_type=&amp;expanded_leaf_class=&amp;derived_leaf=&amp;node_state=&amp;ObservingBlock.expanded=open&amp;ObservingBlock.name.op=like&amp;ObservingBlock.name=%25vst%25atlas%25"> Observing Blocks</text:a></text:p>
        </text:list-item>
        <text:list-item>
          <text:p text:style-name="Text_20_body"> <text:a xlink:type="simple" xlink:href="http://dbview.astro-wise.org/DbView?project=OMEGACAM%40VST&amp;set_cookie=&amp;QSort=creation_date&amp;QDesc=descending&amp;numrows=100&amp;fcontext_project_only=on&amp;show_expanded=no&amp;Exportselect=NoDownload&amp;class_str=RawScienceFrame&amp;mode=table_qry&amp;depth=1&amp;python_dict=%2528dp0%250AS%2527query%2527%250Ap1%250A%2528dp2%250AsS%2527expanded%2527%250Ap3%250A%2528dp4%250AS%2527RawScienceFrame.chip%2527%250Ap5%250A%2528lp6%250AS%2527prefilled%2527%250Ap7%250AaS%2527link_property%2527%250Ap8%250AaS%2527Chip%2527%250Ap9%250AasS%2527RawScienceFrame.instrument%2527%250Ap10%250A%2528lp11%250Ag7%250AaS%2527link_property%2527%250Ap12%250AaS%2527Instrument%2527%250Ap13%250AasS%2527RawScienceFrame.filter%2527%250Ap14%250A%2528lp15%250Ag7%250AaS%2527link_property%2527%250Ap16%250AaS%2527Filter%2527%250Ap17%250AasS%2527RawScienceFrame%2527%250Ap18%250A%2528lp19%250AS%2527open%2527%250Ap20%250AaS%2527root%2527%250Ap21%250Aag18%250AassS%2527derived%2527%250Ap22%250A%2528dp23%250As.&amp;expanded_leaf=RawScienceFrame.astrom&amp;expanded_leaf_type=inline_property&amp;expanded_leaf_class=Astrom&amp;derived_leaf=&amp;node_state=&amp;RawScienceFrame.chip.expanded=prefilled&amp;RawScienceFrame.instrument.expanded=prefilled&amp;RawScienceFrame.filter.expanded=prefilled&amp;RawScienceFrame.expanded=open&amp;RawScienceFrame.OBJECT.op=like&amp;RawScienceFrame.OBJECT=%25ATLAS%25&amp;RawScienceFrame.chip.name=ESO_CCD_%2365&amp;RawScienceFrame.chip.name.op=%3D&amp;RawScienceFrame.instrument.name=OMEGACAM&amp;RawScienceFrame.instrument.name.op=%3D#RawScienceFrame.astrom"> RawScienceFrames (CCD #65)</text:a></text:p>
        </text:list-item>
        <text:list-item>
          <text:p text:style-name="Text_20_body"> </text:p>
          <text:p text:style-name="Preformatted_20_Text">FIXME internalmedia: projects:kids:fieldcentres_sgp.dat</text:p>
          <text:p/>
        </text:list-item>
        <text:list-item>
          <text:p text:style-name="Text_20_body"> </text:p>
        </text:list-item>
      </text:list>
      <text:h text:style-name="Heading_20_2" text:outline-level="2"><text:bookmark-start text:name="scratch_notes"/>Scratch notes<text:bookmark-end text:name="scratch_notes"/></text:h>
      <text:list text:style-name="List_20_1">
        <text:list-item>
          <text:p text:style-name="Text_20_body"> Check calibration pool settings are applicable for GTO projects</text:p>
        </text:list-item>
        <text:list-item>
          <text:p text:style-name="Text_20_body"> Check GTO calibration pools are not compromis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