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c186d95340e3143589bcbeac08eb886b.jpg"/>
  <manifest:file-entry manifest:media-type="image/png" manifest:full-path="Pictures/20ec69ef047ea0766da130be92f70e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p text:style-name="Text_20_body"/>
      <text:h text:style-name="Heading_20_1" text:outline-level="1"><text:bookmark-start text:name="kids_strong_lensing"/>KiDS Strong Lensing<text:bookmark-end text:name="kids_strong_lensing"/></text:h>
      <text:p text:style-name="Text_20_body">This is the Kapteyn/OmegaCEN homepage for the KiDS Strong Lensing project.</text:p>
      <text:p text:style-name="Text_20_body"><draw:frame draw:style-name="media" draw:name="" text:anchor-type="as-char" draw:z-index="0" svg:width="13.229166666667cm" svg:height="8.0697916666667cm"><draw:image xlink:href="Pictures/c186d95340e3143589bcbeac08eb886b.jpg" xlink:type="simple" xlink:show="embed" xlink:actuate="onLoad"/></draw:frame></text:p>
      <text:h text:style-name="Heading_20_2" text:outline-level="2"><text:bookmark-start text:name="status_last_updated_1_sep_2014_gvk"/>Status (last updated 1 Sep 2014 (GVK))<text:bookmark-end text:name="status_last_updated_1_sep_2014_gvk"/></text:h>
      <text:list text:style-name="List_20_1">
        <text:list-item>
          <text:p text:style-name="Text_20_body"> Strongly-lensed QSO portal: <text:a xlink:type="simple" xlink:href="http://wiki.astro-wise.org/projects:kids:lensing:stronglensing:stronglensingqso">Strongly Lensed QSOs with KiDS</text:a></text:p>
        </text:list-item>
        <text:list-item>
          <text:p text:style-name="Text_20_body"> Aug14: Added KiDS-LOW-LRG-TWO package to support KiDS/BLF challenge</text:p>
        </text:list-item>
        <text:list-item>
          <text:p text:style-name="Text_20_body"> May14: “No KiDS Lens No Glory” May 1-2, 2014 meeting at Kapteyn.  Euclid SLWG lens finding specialists applied their strong lens finding tools to KiDS data:</text:p>
          <text:list text:style-name="List_20_1">
            <text:list-item>
              <text:p text:style-name="Text_20_body"> <text:a xlink:type="simple" xlink:href="https://docs.google.com/document/d/1eguKa26dbAQ34HXD-jdMaytdDjIRiJrKa-KNUiXNmsA/edit?usp=sharing"> meeting collaborative notes</text:a> </text:p>
            </text:list-item>
          </text:list>
        </text:list-item>
      </text:list>
      <text:h text:style-name="Heading_20_2" text:outline-level="2"><text:bookmark-start text:name="kids_testset_for_lens_finding"/>KiDS testset for lens finding<text:bookmark-end text:name="kids_testset_for_lens_finding"/></text:h>
      <text:p text:style-name="Text_20_body">We have prepared datapacks: 
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t</text:p>
          </table:table-cell>
          <table:table-cell office:value-type="string" table:style-name="tableheader">
            <text:p text:style-name="Table_20_Heading">Datapack</text:p>
          </table:table-cell>
          <table:table-cell office:value-type="string" table:style-name="tableheader">
            <text:p text:style-name="Table_20_Heading">HumVI rgb</text:p>
          </table:table-cell>
          <table:table-cell office:value-type="string" table:style-name="tableheader">
            <text:p text:style-name="Table_20_Heading">Cut-out view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KiDS-LOWZ-LRG-TWO</text:p>
          </table:table-cell>
          <table:table-cell office:value-type="string" table:style-name="tablecell">
            <text:p text:style-name="tablealignleft"> <text:a xlink:type="simple" xlink:href="http://www.astro.rug.nl/~verdoes/temp/KiDS-LOWZ-LRG-TWO.tar"> KiDS-LOWZ-LRG-TWO.tar</text:a>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<text:a xlink:type="simple" xlink:href="http://www.astro.rug.nl/~verdoes/temp/KiDS-LOWZ-LRG-TWO/cutouts.html"> cutouts.html</text:a> </text:p>
          </table:table-cell>
          <table:table-cell office:value-type="string" table:style-name="tablecell">
            <text:p text:style-name="tablealignleft"> Second set of photometrically selected z&lt;0.4 Luminous Red Galaxies. See first set, KiDS-LOWZ-LRG package, below for details </text:p>
          </table:table-cell>
        </table:table-row>
        <table:table-row>
          <table:table-cell office:value-type="string" table:style-name="tablecell">
            <text:p text:style-name="tablealignleft">KiDS-START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START.tar">KiDS-START.tar</text:a> </text:p>
          </table:table-cell>
          <table:table-cell office:value-type="string" table:style-name="tablecell">
            <text:p text:style-name="tablealignleft"> in KiDS-START.tar </text:p>
          </table:table-cell>
          <table:table-cell office:value-type="string" table:style-name="tablecell">
            <text:p text:style-name="tablealignleft"> <text:a xlink:type="simple" xlink:href="http://www.astro.rug.nl/~verdoes/temp/KiDS-START/cutouts.html"> cutouts.html</text:a> </text:p>
          </table:table-cell>
          <table:table-cell office:value-type="string" table:style-name="tablecell">
            <text:p text:style-name="tablealignleft"> Hand-picked start set </text:p>
          </table:table-cell>
        </table:table-row>
        <table:table-row>
          <table:table-cell office:value-type="string" table:style-name="tablecell">
            <text:p text:style-name="tablealignleft">KiDS-HIGHZ-LRG</text:p>
          </table:table-cell>
          <table:table-cell office:value-type="string" table:style-name="tablecell">
            <text:p text:style-name="tablealignleft"> <text:a xlink:type="simple" xlink:href="http://ds.astro.rug.astro-wise.org:8000/KiDS-HIGHZ-LRG.tar"> KiDS-HIGHZ-LRG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HIGHZ-LRG.HumVI.tar">KiDS-HIGHZ-LRG.HumVI.tar</text:a> <text:a xlink:type="simple" xlink:href="http://www.intra.astro.rug.nl/~buddel/research/stronglenses/may2014meeting_HumVI/KiDS-HIGHZ-LRG.HumVI-newscale.tar">newscale</text:a> </text:p>
          </table:table-cell>
          <table:table-cell office:value-type="string" table:style-name="tablecell">
            <text:p text:style-name="tablealignleft"> <text:a xlink:type="simple" xlink:href="http://www.astro.rug.nl/~verdoes/temp/KiDS-HIGHZ-LRG/cutouts.html"> cutouts.html</text:a> </text:p>
          </table:table-cell>
          <table:table-cell office:value-type="string" table:style-name="tablecell">
            <text:p text:style-name="tablealignleft"> Photometrically selected z&gt;0.4 Luminous Red Galaxies </text:p>
          </table:table-cell>
        </table:table-row>
        <table:table-row>
          <table:table-cell office:value-type="string" table:style-name="tablecell">
            <text:p text:style-name="tablealignleft">KiDS-LOWZ-LRG</text:p>
          </table:table-cell>
          <table:table-cell office:value-type="string" table:style-name="tablecell">
            <text:p text:style-name="tablealignleft"> <text:a xlink:type="simple" xlink:href="http://ds.astro.rug.astro-wise.org:8000/KiDS-LOWZ-LRG.tar"> KiDS-LOWZ-LRG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LOWZ-LRG.HumVI.tar">KiDS-LOWZ-LRG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LOWZ-LRG/cutouts.html"> cutouts.html</text:a> </text:p>
          </table:table-cell>
          <table:table-cell office:value-type="string" table:style-name="tablecell">
            <text:p text:style-name="tablealignleft"> Photometrically selected z&lt;0.4 Luminous Red Galaxies </text:p>
          </table:table-cell>
        </table:table-row>
        <table:table-row>
          <table:table-cell office:value-type="string" table:style-name="tablecell">
            <text:p text:style-name="tablealignleft">KiDS-QSO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 soon: Photometrically selected QSOs </text:p>
          </table:table-cell>
        </table:table-row>
        <table:table-row>
          <table:table-cell office:value-type="string" table:style-name="tablecell">
            <text:p text:style-name="tablealignleft">KiDS-TEST</text:p>
          </table:table-cell>
          <table:table-cell office:value-type="string" table:style-name="tablecell">
            <text:p text:style-name="tablealignleft"><text:a xlink:type="simple" xlink:href="https://astrodrive.astro.rug.nl/public.php?service=files&amp;t=cf4154284eedfffbfd8fdb76a9d21bba"> KiDS-TEST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.HumVI.tar">KiDS-TEST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/cutouts.html"> cutouts.html</text:a> </text:p>
          </table:table-cell>
          <table:table-cell office:value-type="string" table:style-name="tablecell">
            <text:p text:style-name="tablealignleft"> test set using z&gt;0.4 LRG selection.</text:p>
          </table:table-cell>
        </table:table-row>
        <table:table-row>
          <table:table-cell office:value-type="string" table:style-name="tablecell">
            <text:p text:style-name="tablealignleft">KiDS-TEST-LARGE-GAL</text:p>
          </table:table-cell>
          <table:table-cell office:value-type="string" table:style-name="tablecell">
            <text:p text:style-name="tablealignleft"><text:a xlink:type="simple" xlink:href="https://astrodrive.astro.rug.nl/public.php?service=files&amp;t=16e9d6c157e47e6462883dc61ccc499f"> KiDS-TEST-LARGE-GAL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-LARGE-GAL.HumVI.tar">KiDS-TEST-LARGE-GAL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-LARGE-GAL/cutouts.html"> cutouts.html</text:a> </text:p>
          </table:table-cell>
          <table:table-cell office:value-type="string" table:style-name="tablecell">
            <text:p text:style-name="tablealignleft"> test set using z&lt;0.4 LRG selection to obtain angularly larger galaxies.</text:p>
          </table:table-cell>
        </table:table-row>
        <table:table-row>
          <table:table-cell office:value-type="string" table:style-name="tablecell">
            <text:p text:style-name="tablealignleft">KiDS-TEST-QSO</text:p>
          </table:table-cell>
          <table:table-cell office:value-type="string" table:style-name="tablecell">
            <text:p text:style-name="tablealignleft"> <text:a xlink:type="simple" xlink:href="https://astrodrive.astro.rug.nl/public.php?service=files&amp;t=8a20ae781a9e8268fa20881cab7c841d"> KiDS-TEST-QSO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-QSO.HumVI.tar">KiDS-TEST-QSO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-QSO/cutouts.html"> cutouts.html</text:a> </text:p>
          </table:table-cell>
          <table:table-cell office:value-type="string" table:style-name="tablecell">
            <text:p text:style-name="tablealignleft"> Photometrically selected QSOs </text:p>
          </table:table-cell>
        </table:table-row>
        <table:table-row>
          <table:table-cell office:value-type="string" table:style-name="tablecell">
            <text:p text:style-name="tablealignleft">KiDS-TEST-RANDOM</text:p>
          </table:table-cell>
          <table:table-cell office:value-type="string" table:style-name="tablecell">
            <text:p text:style-name="tablealignleft"> <text:a xlink:type="simple" xlink:href="https://astrodrive.astro.rug.nl/public.php?service=files&amp;t=f111bf815497b2669da1606688c89ba4"> KiDS-TEST-RANDOM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-RANDOM.HumVI.tar">KiDS-TEST-RANDOM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-RANDOM/cutouts.html"> cutouts.html</text:a> </text:p>
          </table:table-cell>
          <table:table-cell office:value-type="string" table:style-name="tablecell">
            <text:p text:style-name="tablealignleft"> Random locations around HIGHZ-LRG candidates.</text:p>
          </table:table-cell>
        </table:table-row>
        <table:table-row>
          <table:table-cell office:value-type="string" table:style-name="tablecell">
            <text:p text:style-name="tablealignleft">KiDS-BLUEPAIRS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BLUEPAIRS.tar">KiDS-BLUEPAIRS.tar</text:a> </text:p>
          </table:table-cell>
          <table:table-cell office:value-type="string" table:style-name="tablecell">
            <text:p text:style-name="tablealignleft"> in KiDS-BLUEPAIRS.tar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 Blue Pairs </text:p>
          </table:table-cell>
        </table:table-row>
        <table:table-row>
          <table:table-cell office:value-type="string" table:style-name="tablecell">
            <text:p text:style-name="tablealignleft">KiDS-PSF </text:p>
          </table:table-cell>
          <table:table-cell office:value-type="string" table:style-name="tablecell">
            <text:p text:style-name="tablealignleft"> <text:a xlink:type="simple" xlink:href="https://www.dropbox.com/s/cal7t0tz2hciem7/PSF_KiDS.tar"> PSF_KiDS.tar</text:a>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 FITS images of (hopefully representative) KiDS PSF models (based on shapelets) </text:p>
          </table:table-cell>
        </table:table-row>
      </table:table>
      <text:h text:style-name="Heading_20_2" text:outline-level="2"><text:bookmark-start text:name="general_description_datapacks"/>General description datapacks<text:bookmark-end text:name="general_description_datapacks"/></text:h>
      <text:p text:style-name="Text_20_body">Each datapack contains:</text:p>
      <text:list text:style-name="List_20_1">
        <text:list-item>
          <text:p text:style-name="Text_20_body"> README.txt (general summary information)</text:p>
        </text:list-item>
        <text:list-item>
          <text:p text:style-name="Text_20_body"> &lt;datapackname&gt;.pdf (more detailed information)</text:p>
        </text:list-item>
        <text:list-item>
          <text:p text:style-name="Text_20_body"> per source cut-outs of coadd images and of associated weight images in the 4 KiDS filters u, g, r and i. </text:p>
          <text:list text:style-name="List_20_1">
            <text:list-item>
              <text:p text:style-name="Text_20_body"> size 100pix x 100pix = 20” x 20” </text:p>
            </text:list-item>
          </text:list>
        </text:list-item>
        <text:list-item>
          <text:p text:style-name="Text_20_body"> naming convention: &lt;KiDS_tilename&gt;<text:span text:style-name="underline">&lt;radecOfSource&gt;</text:span>&lt;filtername&gt;<text:span text:style-name="underline">&lt;SLID</text:span>SIDofSourceList&gt;&lt;r if random&gt;__&lt;size&gt;.fits/weight.fits</text:p>
          <text:list text:style-name="List_20_1">
            <text:list-item>
              <text:p text:style-name="Text_20_body"> SLID, SID are SourceList and Source IDentifiers in Astro-WISE system.</text:p>
            </text:list-item>
            <text:list-item>
              <text:p text:style-name="Text_20_body"> character r is appended if it are random cut-outs instead of centered on candidate sources</text:p>
            </text:list-item>
            <text:list-item>
              <text:p text:style-name="Text_20_body"> size is in pixel units (0.2”/pix)</text:p>
            </text:list-item>
          </text:list>
        </text:list-item>
        <text:list-item>
          <text:p text:style-name="Text_20_body"> Units coadd images: mag=-2.5*log10(pixelvalue)</text:p>
        </text:list-item>
        <text:list-item>
          <text:p text:style-name="Text_20_body"> units weight images: inverse variance images using same unit convention as coadd images (only background noise!).</text:p>
        </text:list-item>
        <text:list-item>
          <text:p text:style-name="Text_20_body"> png thumbnails and cutouts.html (for browser view on cutouts)</text:p>
        </text:list-item>
        <text:list-item>
          <text:p text:style-name="Text_20_body"> may2014meeting.py: python code used to generate datapack from Astro-WISE python prompt.</text:p>
        </text:list-item>
      </text:list>
      <text:p text:style-name="Text_20_body">
Content to be added next: </text:p>
      <text:list text:style-name="List_20_1">
        <text:list-item>
          <text:p text:style-name="Text_20_body"> color images</text:p>
        </text:list-item>
      </text:list>
      <text:h text:style-name="Heading_20_2" text:outline-level="2"><text:bookmark-start text:name="kids-lowz-lrg_datapack_description"/>KiDS-LOWZ-LRG datapack description<text:bookmark-end text:name="kids-lowz-lrg_datapack_description"/></text:h>
      <text:p text:style-name="Text_20_body">We have prepared a set of 5322 LRG candidates. Selection is aimed to get z&lt;~0.4 luminous red galaxies. They are selected photometrically in 69 KiDS tiles (each approx. 1sq.deg.) The photometric selection is based on the <text:a xlink:type="simple" xlink:href="http://www.sdss3.org/dr9/algorithms/boss_galaxy_ts.php"> BOSS LOWZ selection</text:a>, adapted to KiDS:
</text:p>
      <text:list text:style-name="List_20_1">
        <text:list-item>
          <text:p text:style-name="Text_20_body"> |c_perp| &lt; 0.2</text:p>
        </text:list-item>
        <text:list-item>
          <text:p text:style-name="Text_20_body"> r &lt; 13.5 + c_par/0.3</text:p>
        </text:list-item>
        <text:list-item>
          <text:p text:style-name="Text_20_body"> 16 &lt; r &lt; 19.6</text:p>
        </text:list-item>
        <text:list-item>
          <text:p text:style-name="Text_20_body"> SGCLASS_r==2 (means extended object in r)</text:p>
        </text:list-item>
      </text:list>
      <text:p text:style-name="Text_20_body">
where magnitudes are in 10 and 2 arcsec diameter apertures and we have used the following auxiliary colors:
</text:p>
      <text:list text:style-name="List_20_1">
        <text:list-item>
          <text:p text:style-name="Text_20_body"> cpar = 0.7(g - r) + 1.2[(r - i) - 0.18)]</text:p>
        </text:list-item>
        <text:list-item>
          <text:p text:style-name="Text_20_body"> cperp = (r - i) - (g - r)/4.0 - 0.18</text:p>
        </text:list-item>
      </text:list>
      <draw:frame draw:style-name="media" draw:name="" text:anchor-type="as-char" draw:z-index="0" svg:width="13.229166666667cm" svg:height="10.583333333333cm">
        <draw:image xlink:href="Pictures/20ec69ef047ea0766da130be92f70eaf.png" xlink:type="simple" xlink:show="embed" xlink:actuate="onLoad"/>
      </draw:frame>
      <text:p text:style-name="Text_20_body">Aperture magnitude vs radius containing 50% of the light for example set. </text:p>
      <text:h text:style-name="Heading_20_2" text:outline-level="2"><text:bookmark-start text:name="kids-highz-lrg_datapack_description"/>KiDS-HIGHZ-LRG datapack description<text:bookmark-end text:name="kids-highz-lrg_datapack_description"/></text:h>
      <text:p text:style-name="Text_20_body">We have prepared a set of 7409 LRG candidates. They are selected photometrically in 80 KiDS tiles (each approx. 1sq.deg.)The photometric selection is based on the <text:a xlink:type="simple" xlink:href="http://www.sdss3.org/dr9/algorithms/boss_galaxy_ts.php"> BOSS CMASS selection</text:a>, adapted to KiDS:</text:p>
      <text:list text:style-name="List_20_1">
        <text:list-item>
          <text:p text:style-name="Text_20_body"> dperp &gt; 0.55 (with dperp = (r-i) - (g-r)/8.0, and all magnitudes in 2arcsec apertures)</text:p>
        </text:list-item>
        <text:list-item>
          <text:p text:style-name="Text_20_body"> i &lt; 19.86+ 1.6(dperp - 0.8)</text:p>
        </text:list-item>
        <text:list-item>
          <text:p text:style-name="Text_20_body"> 17.5 &lt; i &lt; 19.9</text:p>
        </text:list-item>
        <text:list-item>
          <text:p text:style-name="Text_20_body"> r - i &lt; 2</text:p>
        </text:list-item>
        <text:list-item>
          <text:p text:style-name="Text_20_body"> SGCLASS_r==2 (means extended object in r)</text:p>
        </text:list-item>
      </text:list>
      <text:h text:style-name="Heading_20_2" text:outline-level="2"><text:bookmark-start text:name="kids-test-qso_datapack_description"/>KiDS-TEST-QSO datapack description<text:bookmark-end text:name="kids-test-qso_datapack_description"/></text:h>
      <text:p text:style-name="Text_20_body">We have prepared a testset of 5557 QSO candidates. Selection is aimed to get 0.5&lt;z&lt;2 QSOs. They are selected photometrically in 37 KiDS tiles (each approx. 1sq.deg.) The photometric selection is:
</text:p>
      <text:list text:style-name="List_20_1">
        <text:list-item>
          <text:p text:style-name="Text_20_body"> SGCLASS_r==1 (means point source in r)</text:p>
        </text:list-item>
        <text:list-item>
          <text:p text:style-name="Text_20_body"> 0.0&lt;u-i&lt;1.0</text:p>
        </text:list-item>
        <text:list-item>
          <text:p text:style-name="Text_20_body"> r&lt;22.0</text:p>
        </text:list-item>
      </text:list>
      <text:p text:style-name="Text_20_body">
where magnitudes are in 2 arcsec diameter apertures.</text:p>
      <text:h text:style-name="Heading_20_2" text:outline-level="2"><text:bookmark-start text:name="kids-test_datapack_description"/>KiDS-TEST datapack description<text:bookmark-end text:name="kids-test_datapack_description"/></text:h>
      <text:p text:style-name="Text_20_body">We have prepared a testset for 564 LRG candidates. They are selected photometrically in 5 KiDS tiles (each approx. 1sq.deg.)The photometric selection is same as HIGHZ-LRG datpack (see above).</text:p>
      <text:h text:style-name="Heading_20_2" text:outline-level="2"><text:bookmark-start text:name="kids-test-large-gal_datapack_description"/>KiDS-TEST-LARGE-GAL datapack description<text:bookmark-end text:name="kids-test-large-gal_datapack_description"/></text:h>
      <text:p text:style-name="Text_20_body">We have prepared a testset for 810 LRG candidates. Selection is same as KiDS-LOWZ-LRG (see above)</text:p>
      <text:h text:style-name="Heading_20_2" text:outline-level="2"><text:bookmark-start text:name="kids-test-random_datapack_description"/>KiDS-TEST-RANDOM datapack description<text:bookmark-end text:name="kids-test-random_datapack_description"/></text:h>
      <text:p text:style-name="Text_20_body">We have prepared a testset for 472 “random” KiDS locations. These are cut-outs centered on points uniformly selected in a square box of 1arcmin size around HIGHZ-LRG candidate locations in 5 KiDS tiles.</text:p>
      <text:h text:style-name="Heading_20_2" text:outline-level="2"><text:bookmark-start text:name="kids-psf_datapack_description"/>KiDS-PSF datapack description<text:bookmark-end text:name="kids-psf_datapack_description"/></text:h>
      <text:p text:style-name="Text_20_body">Konrad Kuijken has modeled the PSFs in u, g, r and i for one KiDS tile. Each at 5 locations in the FoV. Model is based on shapelet analysis. Hopefully they are representative enough in this early phase to test lens-finding tools on KiDS data. See release note at <text:a xlink:type="simple" xlink:href="http://wiki.astro-wise.org/projects:kids:data_deliveries:kids-eso-dr1:releasenotes">KiDS-ESO-DR1 Consortium Portal</text:a> for a typical distribution of seeing in KiDS data.</text:p>
      <text:h text:style-name="Heading_20_2" text:outline-level="2"><text:bookmark-start text:name="input_kids_area"/>Input KiDS area<text:bookmark-end text:name="input_kids_area"/></text:h>
      <text:p text:style-name="Text_20_body">We can use 173 tiles (~173 sq.deg.) in the KiDS area that have completed coverage (i.e., u,g,r and i). This set is called KiDS-INT-DR3.</text:p>
      <text:list text:style-name="List_20_1">
        <text:list-item>
          <text:p text:style-name="Text_20_body"> <text:a xlink:type="simple" xlink:href="http://home.strw.leidenuniv.nl/~irisarri/DR3/SynopticTable/index.php"> KiDS-INT-DR3 synoptic table</text:a></text:p>
        </text:list-item>
        <text:list-item>
          <text:p text:style-name="Text_20_body"> <text:a xlink:type="simple" xlink:href="http://wiki.astro-wise.org/projects:kids:lensing:stronglensing:xx"> coming soon: KiDS-INT-DR3 four-band catalogs</text:a></text:p>
        </text:list-item>
        <text:list-item>
          <text:p text:style-name="Text_20_body"> <text:a xlink:type="simple" xlink:href="http://wiki.astro-wise.org/projects:kids:data_deliveries:kids-int-dr3:releasenotes">KiDS-INT-DR3 Consortium Portal</text:a> for more details</text:p>
        </text:list-item>
      </text:list>
      <text:list text:style-name="List_20_1">
        <text:list-item>
          <text:p text:style-name="Text_20_body"> <text:span text:style-name="Strong_20_Emphasis">AI: JdJ/GVK</text:span>: 140319: one coadd missing, KiDS-INT-DR3 sourcelists missing.</text:p>
        </text:list-item>
      </text:list>
      <text:h text:style-name="Heading_20_2" text:outline-level="2"><text:bookmark-start text:name="handy_links_references"/>Handy links / references<text:bookmark-end text:name="handy_links_references"/></text:h>
      <text:list text:style-name="List_20_1">
        <text:list-item>
          <text:p text:style-name="Text_20_body"> <text:a xlink:type="simple" xlink:href="https://docs.google.com/document/d/1lmMbYoByu1DgrxaoAJlC-3rif-PAH3qyjMdoyKLeAWs/edit"> KiDSLensFinding</text:a> shared GoogleDoc</text:p>
        </text:list-item>
        <text:list-item>
          <text:p text:style-name="Text_20_body"> <text:a xlink:type="simple" xlink:href="http://euclid.roe.ac.uk/projects/slswg/wiki"> Euclid SLWG wiki</text:a> on redmine</text:p>
        </text:list-item>
        <text:list-item>
          <text:p text:style-name="Text_20_body"> <text:a xlink:type="simple" xlink:href="http://euclid.roe.ac.uk/projects/slswg/wiki/May_1-2_2014_Groningen_The_Netherlands"> 1-2 May meeting Groningen</text:a> page</text:p>
        </text:list-item>
        <text:list-item>
          <text:p text:style-name="Text_20_body"> <text:a xlink:type="simple" xlink:href="http://wiki.astro-wise.org/projects:kids:kidsviking:combinedcatalogs">KiDS+VIKING Combined Catalogs</text:a></text:p>
        </text:list-item>
        <text:list-item>
          <text:p text:style-name="Text_20_body"> <text:a xlink:type="simple" xlink:href="http://www.astro-wise.org/viewvc/awe/astro/experimental/stronglenses/may2014meeting.py?view=markup"> may2014meeting.py</text:a> Astro-WISE python script to make datapack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