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8d80d2c1f3de7fee76545c684a30ae04.jpg"/>
  <manifest:file-entry manifest:media-type="image/jpeg" manifest:full-path="Pictures/c3f10eed9051d12fc494ae9bd19545f8.jpg"/>
  <manifest:file-entry manifest:media-type="image/jpeg" manifest:full-path="Pictures/a60383d99ac19e3edb28233b48ebe11c.jpg"/>
  <manifest:file-entry manifest:media-type="image/jpeg" manifest:full-path="Pictures/e19ac954abbbba308ad09b2448675f86.jpg"/>
  <manifest:file-entry manifest:media-type="image/jpeg" manifest:full-path="Pictures/4f5db5a3255097e30f361c2073e8236e.jpg"/>
  <manifest:file-entry manifest:media-type="image/jpeg" manifest:full-path="Pictures/7e10fe1880cf2bb02208660e133eb70c.jpg"/>
  <manifest:file-entry manifest:media-type="image/jpeg" manifest:full-path="Pictures/a578cec8dad68629883ceb95acc00e4f.jpg"/>
  <manifest:file-entry manifest:media-type="image/jpeg" manifest:full-path="Pictures/2667edbd1da53da91c813a1401cb5b08.jpg"/>
  <manifest:file-entry manifest:media-type="image/jpeg" manifest:full-path="Pictures/c2c58f053050f4fc6f89dd5a3a4bda3e.jpg"/>
  <manifest:file-entry manifest:media-type="image/jpeg" manifest:full-path="Pictures/c5a92fb0e740c492f424f5482f927646.jpg"/>
  <manifest:file-entry manifest:media-type="image/png" manifest:full-path="Pictures/9c316c4d9b2187224845853eef83d711.png"/>
  <manifest:file-entry manifest:media-type="image/png" manifest:full-path="Pictures/2f1f5128a061d33071b8dfa706fc4b0f.png"/>
  <manifest:file-entry manifest:media-type="image/png" manifest:full-path="Pictures/86559a6b75aeccb904e1073ecf25cff5.png"/>
  <manifest:file-entry manifest:media-type="image/png" manifest:full-path="Pictures/2f8a864479ac4221fb9579dd9fd21732.png"/>
  <manifest:file-entry manifest:media-type="image/png" manifest:full-path="Pictures/a8ac99074fca1956544b2531aac6a1af.png"/>
  <manifest:file-entry manifest:media-type="image/png" manifest:full-path="Pictures/768e78886383530dde3377af939d80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p text:style-name="Text_20_body"/>
      <text:h text:style-name="Heading_20_1" text:outline-level="1"><text:bookmark-start text:name="astrometry_with_micado"/>Astrometry with MICADO<text:bookmark-end text:name="astrometry_with_micado"/></text:h>
      <text:h text:style-name="Heading_20_2" text:outline-level="2"><text:bookmark-start text:name="action_items"/>Action items<text:bookmark-end text:name="action_items"/></text:h>
      <text:list text:style-name="List_20_1">
        <text:list-item>
          <text:p text:style-name="Text_20_body"> fully project statistical model into analysis: tip-tilt jitter deliveres indepedent measurements every ~3sec, AO keeps PSF in shape at KHz timescales. So exptimes&lt;3sec do not help you to beat tilt-jitter. This needs to be confirmed with 1sec spacing simulations. If confirmed: can convert N exposures, to beat down tilt-jitter with sqrt(N), into brightness / exposure times (use phase A numbers) </text:p>
        </text:list-item>
        <text:list-item>
          <text:p text:style-name="Text_20_body"> Need distribution of stellar colors in SIMs, otherwise no effect of Atmospheric Dispersion on relative positions between stars, only broadening of their PSF.</text:p>
        </text:list-item>
        <text:list-item>
          <text:p text:style-name="Text_20_body"> Centroiding accuracy constraint could come from 1sec spaced exposures as they are sampling more similar centroid. </text:p>
        </text:list-item>
      </text:list>
      <text:h text:style-name="Heading_20_2" text:outline-level="2"><text:bookmark-start text:name="authors"/>Authors<text:bookmark-end text:name="authors"/></text:h>
      <text:list text:style-name="List_20_1">
        <text:list-item>
          <text:p text:style-name="Text_20_body"> Remko Stuik (<text:span text:style-name="Strong_20_Emphasis">RS</text:span>), Gijs Verdoes Kleijn (<text:span text:style-name="Strong_20_Emphasis">GVK</text:span>), Ramon Navarro (<text:span text:style-name="Strong_20_Emphasis">RN</text:span>) and Eline Tolstoy (<text:span text:style-name="Strong_20_Emphasis">ET</text:span>), John McFarland (<text:span text:style-name="Strong_20_Emphasis">JMF</text:span>)</text:p>
        </text:list-item>
      </text:list>
      <text:h text:style-name="Heading_20_2" text:outline-level="2"><text:bookmark-start text:name="executive_summary"/>Executive summary<text:bookmark-end text:name="executive_summary"/></text:h>
      <text:p text:style-name="Text_20_body">We have performed an astrometric analsyis of simulated MICADO images to assess the astrometric error budget 
</text:p>
      <text:list text:style-name="List_20_1">
        <text:list-item>
          <text:p text:style-name="Text_20_body"> Set 1: 2.2 micron mono-chromatic images (so in K-band) to test relative astrometry without atmospheric dispersion effects.</text:p>
        </text:list-item>
      </text:list>
      <text:p text:style-name="Text_20_body">
Conclusions are:</text:p>
      <text:h text:style-name="Heading_20_2" text:outline-level="2"><text:bookmark-start text:name="simulated_data"/>Simulated data<text:bookmark-end text:name="simulated_data"/></text:h>
      <text:p text:style-name="Text_20_body">We have constructed simulated images by combining AO PSFs, provided by LESIA, with our ADC modelling. </text:p>
      <text:p text:style-name="Text_20_body">The LESIA simulation was made in-order, i.e. it was run at 1 KHz and every 1000-th framewas saved. This simulation was run for 1000 seconds, leading to 1000 frames. Thewind blows the turbulence over the telescope in 2.5 seconds, so every 2.5 secondsyou have a totally different piece of atmosphere, while within 2.5 seconds, youstill have parts of similar turbulence on the telescope and parts of the turbulencewill be correlated, leading to similar features in the PSF. So in principle image 0,1 and 2 should have common components, while image 0 and 3 should have totallydifferent features, etc.</text:p>
      <table:table>
        <table:table-column/>
        <table:table-column/>
        <table:table-row>
          <table:table-cell office:value-type="string" table:style-name="tableheader">
            <text:p text:style-name="Table_20_Heading">Simulation spec</text:p>
          </table:table-cell>
          <table:table-cell office:value-type="string" table:style-name="tableheader">
            <text:p text:style-name="Table_20_Heading">Description</text:p>
          </table:table-cell>
        </table:table-row>
        <table:table-row>
          <table:table-cell office:value-type="string" table:style-name="tablecell">
            <text:p text:style-name="tablealignleft"> M1 diameter, windspeed (temp,humid perhaps handy as well) </text:p>
          </table:table-cell>
          <table:table-cell office:value-type="string" table:style-name="tablecell">
            <text:p text:style-name="tablealignleft"> 38.5m, f/17.48 </text:p>
          </table:table-cell>
        </table:table-row>
        <table:table-row>
          <table:table-cell office:value-type="string" table:style-name="tablecell">
            <text:p text:style-name="tablealignleft"> epoch </text:p>
          </table:table-cell>
          <table:table-cell office:value-type="string" table:style-name="tablecell">
            <text:p text:style-name="tablealignleft"> single epoch with total duration over 1 hour</text:p>
          </table:table-cell>
        </table:table-row>
        <table:table-row>
          <table:table-cell office:value-type="string" table:style-name="tablecell">
            <text:p text:style-name="tablealignleft"> wavelength </text:p>
          </table:table-cell>
          <table:table-cell office:value-type="string" table:style-name="tablecell">
            <text:p text:style-name="tablealignleft"> monochromatic at 2.2micron </text:p>
          </table:table-cell>
        </table:table-row>
        <table:table-row>
          <table:table-cell office:value-type="string" table:style-name="tablecell">
            <text:p text:style-name="tablealignleft"> PSF </text:p>
          </table:table-cell>
          <table:table-cell office:value-type="string" table:style-name="tablecell">
            <text:p text:style-name="tablealignleft"> FWHM at 2.2 microns: 1.22*2.2e-6/39 = 14 mas</text:p>
          </table:table-cell>
        </table:table-row>
        <table:table-row>
          <table:table-cell office:value-type="string" table:style-name="tablecell">
            <text:p text:style-name="tablealignleft"> R_0 </text:p>
          </table:table-cell>
          <table:table-cell office:value-type="string" table:style-name="tablecell">
            <text:p text:style-name="tablealignleft"> 0.129m, typical scale air bubbles</text:p>
          </table:table-cell>
        </table:table-row>
        <table:table-row>
          <table:table-cell office:value-type="string" table:style-name="tablecell">
            <text:p text:style-name="tablealignleft"> zenith angle </text:p>
          </table:table-cell>
          <table:table-cell office:value-type="string" table:style-name="tablecell">
            <text:p text:style-name="tablealignleft"> 0 deg </text:p>
          </table:table-cell>
        </table:table-row>
        <table:table-row>
          <table:table-cell office:value-type="string" table:style-name="tablecell">
            <text:p text:style-name="tablealignleft"> field angle </text:p>
          </table:table-cell>
          <table:table-cell office:value-type="string" table:style-name="tablecell">
            <text:p text:style-name="tablealignleft"> 0deg? angle between AO star and centre of FoV</text:p>
          </table:table-cell>
        </table:table-row>
        <table:table-row>
          <table:table-cell office:value-type="string" table:style-name="tablecell">
            <text:p text:style-name="tablealignleft"> Guidestar </text:p>
          </table:table-cell>
          <table:table-cell office:value-type="string" table:style-name="tablecell">
            <text:p text:style-name="tablealignleft"> mag&lt;5 , 1 NGS on axis</text:p>
          </table:table-cell>
        </table:table-row>
        <table:table-row>
          <table:table-cell office:value-type="string" table:style-name="tablecell">
            <text:p text:style-name="tablealignleft"> noise </text:p>
          </table:table-cell>
          <table:table-cell office:value-type="string" table:style-name="tablecell">
            <text:p text:style-name="tablealignleft"> added bias level of 1000 with sigma=10ADU </text:p>
          </table:table-cell>
        </table:table-row>
        <table:table-row>
          <table:table-cell office:value-type="string" table:style-name="tablecell">
            <text:p text:style-name="tablealignleft"> Instrumental geom. distorsion </text:p>
          </table:table-cell>
          <table:table-cell office:value-type="string" table:style-name="tablecell">
            <text:p text:style-name="tablealignleft"> Not taken into account: assumed zero geometric distorsion </text:p>
          </table:table-cell>
        </table:table-row>
        <table:table-row>
          <table:table-cell office:value-type="string" table:style-name="tablecell">
            <text:p text:style-name="tablealignleft">Telescope instabilities </text:p>
          </table:table-cell>
          <table:table-cell office:value-type="string" table:style-name="tablecell">
            <text:p text:style-name="tablealignleft"> Not taken into account </text:p>
          </table:table-cell>
        </table:table-row>
        <table:table-row>
          <table:table-cell office:value-type="string" table:style-name="tablecell">
            <text:p text:style-name="tablealignleft">Achromatic differential refraction </text:p>
          </table:table-cell>
          <table:table-cell office:value-type="string" table:style-name="tablecell">
            <text:p text:style-name="tablealignleft">applied, Trippe expects to be ~15mas over FoV in linear term and ~2micro-arcsec in second order term.</text:p>
          </table:table-cell>
        </table:table-row>
        <table:table-row>
          <table:table-cell office:value-type="string" table:style-name="tablecell">
            <text:p text:style-name="tablealignleft">Chromatic differential refraction <text:line-break/>aka Atmospheric Dispersion </text:p>
          </table:table-cell>
          <table:table-cell office:value-type="string" table:style-name="tablecell">
            <text:p text:style-name="tablealignleft"> applied, ADC study #1 computes ~10-30mas  dispersion in absence of ADC (Trippe expects induces ~1mas astrometric error in absence of ADC.) </text:p>
          </table:table-cell>
        </table:table-row>
        <table:table-row>
          <table:table-cell office:value-type="string" table:style-name="tablecell">
            <text:p text:style-name="tablealignleft">AO Guidestar Measurement errors </text:p>
          </table:table-cell>
          <table:table-cell office:value-type="string" table:style-name="tablecell">
            <text:p text:style-name="tablealignleft"> Applied, but are negligible given brightness of AO star. NB, Trippe expects order N-1 spatial distorsions for N GSs. So N-1 order coordinate transformation needed on each individual exposure. </text:p>
          </table:table-cell>
        </table:table-row>
        <table:table-row>
          <table:table-cell office:value-type="string" table:style-name="tablecell">
            <text:p text:style-name="tablealignleft">Atmos. Differential tilt jitter </text:p>
          </table:table-cell>
          <table:table-cell office:value-type="string" table:style-name="tablecell">
            <text:p text:style-name="tablealignleft"> yes</text:p>
          </table:table-cell>
        </table:table-row>
        <table:table-row>
          <table:table-cell office:value-type="string" table:style-name="tablecell">
            <text:p text:style-name="tablealignleft">Anisoplanatism SCAO </text:p>
          </table:table-cell>
          <table:table-cell office:value-type="string" table:style-name="tablecell">
            <text:p text:style-name="tablealignleft"> yes</text:p>
          </table:table-cell>
        </table:table-row>
        <table:table-row>
          <table:table-cell office:value-type="string" table:style-name="tablecell">
            <text:p text:style-name="tablealignleft"> Galaxies as calibrators </text:p>
          </table:table-cell>
          <table:table-cell office:value-type="string" table:style-name="tablecell">
            <text:p text:style-name="tablealignleft"> N/A</text:p>
          </table:table-cell>
        </table:table-row>
        <table:table-row>
          <table:table-cell office:value-type="string" table:style-name="tablecell">
            <text:p text:style-name="tablealignleft"> Sky projected pixelscale </text:p>
          </table:table-cell>
          <table:table-cell office:value-type="string" table:style-name="tablecell">
            <text:p text:style-name="tablealignleft"> no </text:p>
          </table:table-cell>
        </table:table-row>
        <table:table-row>
          <table:table-cell office:value-type="string" table:style-name="tablecell">
            <text:p text:style-name="tablealignleft">Detector</text:p>
          </table:table-cell>
          <table:table-cell office:value-type="string" table:style-name="tablecell">
            <text:p text:style-name="tablealignleft"> Central chip Hawaii-4RG: 4k x 4k, 15 micron/pixels. <text:line-break/>Pixel Scale 3 mas/pix (1.5 mas zoom?) <text:line-break/>–&gt; Half chip = 2048 pix → maximum 6.144”* SQRT(2) = 8.6” (corner)</text:p>
          </table:table-cell>
        </table:table-row>
        <table:table-row>
          <table:table-cell office:value-type="string" table:style-name="tablecell">
            <text:p text:style-name="tablealignleft">pixelsampling </text:p>
          </table:table-cell>
          <table:table-cell office:value-type="string" table:style-name="tablecell">
            <text:p text:style-name="tablealignleft"> <text:span text:style-name="Strong_20_Emphasis">RS:</text:span> give caveats in modelling this effect.</text:p>
          </table:table-cell>
        </table:table-row>
        <table:table-row>
          <table:table-cell office:value-type="string" table:style-name="tablecell">
            <text:p text:style-name="tablealignleft"> gain </text:p>
          </table:table-cell>
          <table:table-cell office:value-type="string" table:style-name="tablecell">
            <text:p text:style-name="tablealignleft"> 1 ADU / e-  <text:span text:style-name="Strong_20_Emphasis">TBC</text:span></text:p>
          </table:table-cell>
        </table:table-row>
        <table:table-row>
          <table:table-cell office:value-type="string" table:style-name="tablecell">
            <text:p text:style-name="tablealignleft">Stars </text:p>
          </table:table-cell>
          <table:table-cell office:value-type="string" table:style-name="tablecell">
            <text:p text:style-name="tablealignleft"> <text:span text:style-name="Strong_20_Emphasis">RS</text:span>: describe stellar spectra used</text:p>
          </table:table-cell>
        </table:table-row>
        <table:table-row>
          <table:table-cell office:value-type="string" table:style-name="tablecell">
            <text:p text:style-name="tablealignleft">Star positions</text:p>
          </table:table-cell>
          <table:table-cell office:value-type="string" table:style-name="tablecell">
            <text:p text:style-name="tablealignleft"> Two stars at 5arcsec and 10arcsec from AO star.</text:p>
          </table:table-cell>
        </table:table-row>
        <table:table-row>
          <table:table-cell office:value-type="string" table:style-name="tablecell">
            <text:p text:style-name="tablealignleft">Exposure times</text:p>
          </table:table-cell>
          <table:table-cell office:value-type="string" table:style-name="tablecell">
            <text:p text:style-name="tablealignleft"> 1 KHz snapshots, separated by 3sec (“sampling A” ) and 1sec (“sampling B”)</text:p>
          </table:table-cell>
        </table:table-row>
        <table:table-row>
          <table:table-cell office:value-type="string" table:style-name="tablecell">
            <text:p text:style-name="tablealignleft">Stacking procedure</text:p>
          </table:table-cell>
          <table:table-cell office:value-type="string" table:style-name="tablecell">
            <text:p text:style-name="tablealignleft"> Straight sum </text:p>
          </table:table-cell>
        </table:table-row>
        <table:table-row>
          <table:table-cell office:value-type="string" table:style-name="tablecell">
            <text:p text:style-name="tablealignleft">Shack Hartmann </text:p>
          </table:table-cell>
          <table:table-cell office:value-type="string" table:style-name="tablecell">
            <text:p text:style-name="tablealignleft"> 1KHz of 77×77 subapertures each 4x4pixels in size</text:p>
          </table:table-cell>
        </table:table-row>
        <table:table-row>
          <table:table-cell office:value-type="string" table:style-name="tablecell">
            <text:p text:style-name="tablealignleft">windspeed </text:p>
          </table:table-cell>
          <table:table-cell office:value-type="string" table:style-name="tablecell">
            <text:p text:style-name="tablealignleft"> 14.5 m/s</text:p>
          </table:table-cell>
        </table:table-row>
      </table:table>
      <text:p text:style-name="Text_20_body">
<text:span text:style-name="Strong_20_Emphasis">RS</text:span>: add description of ADCs and their modelling:</text:p>
      <text:list text:style-name="List_20_1">
        <text:list-item>
          <text:p text:style-name="Text_20_body"> baseline ADC (counterrotating, pupil plane)</text:p>
        </text:list-item>
        <text:list-item>
          <text:p text:style-name="Text_20_body"> linear ADC</text:p>
        </text:list-item>
      </text:list>
      <text:h text:style-name="Heading_20_3" text:outline-level="3"><text:bookmark-start text:name="data_sets"/>Data sets<text:bookmark-end text:name="data_sets"/></text:h>
      <text:p text:style-name="Text_20_body">We have 1 set of simulated MICADO images that take into account:</text:p>
      <text:list text:style-name="List_20_1">
        <text:list-item>
          <text:p text:style-name="Text_20_body"> set 1: atmosphere+telecope+SCAO</text:p>
        </text:list-item>
      </text:list>
      <text:p text:style-name="Text_20_body">
For each set we have 100 snapshots of the wavefront that are converted to 100 images. Each image is formed from a 1 KHz (i.e., 0.001s) snapshot and the time interval between snapshots is 3s (i.e., of order the wind crossing time of the E-ELT).  Additionally we have constructed series of 50 stacks of 2 time-adjacent images (“50 x 2-stacks”), and in similar fashion 25 x 4-stacks, 20 x 5-stacks, 10 x 10-stacks, 5 x 20-stacks, 4 x 25-stacks, 2 x 50-stacks.
</text:p>
      <table:table>
        <table:table-column/>
        <table:table-column/>
        <table:table-column/>
        <table:table-column/>
        <table:table-row>
          <table:table-cell office:value-type="string" table:style-name="tableheader">
            <text:p text:style-name="Table_20_Heading"> Without ADC, ZD = 0 deg (3 second sampling, 1 wavelength)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is_valid.op=%3E&amp;ReducedScienceFrame.is_valid=0&amp;ReducedScienceFrame.filter.name=MICADO_SIM_MONO&amp;ReducedScienceFrame.filter.name.op=%3D&amp;ReducedScienceFrame.instrument.name=MICADO&amp;ReducedScienceFrame.instrument.name.op=%3D">all 451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is_valid.op=%3E&amp;SourceList.frame.is_valid=0&amp;SourceList.frame.filter.name=MICADO_SIM_MONO&amp;SourceList.frame.filter.name.op=%3D&amp;SourceList.frame.instrument.name=MICADO&amp;SourceList.frame.instrument.name.op=%3D&amp;SourceList.instrument.name=MICADO&amp;SourceList.instrument.name.op=%3D">all 451 catalogs</text:a>  </text:p>
          </table:table-cell>
          <table:table-cell office:value-type="string" table:style-name="tablecell">
            <text:p text:style-name="tablealignleft">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01&amp;ReducedScienceFrame.is_valid.op=%3E&amp;ReducedScienceFrame.is_valid=0&amp;ReducedScienceFrame.filter.name=MICADO_SIM_MONO&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01&amp;SourceList.frame.is_valid.op=%3E&amp;SourceList.frame.is_valid=0&amp;SourceList.frame.filter.name=MICADO_SIM_MONO&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p text:style-name="Preformatted_20_Text">FIXME internalmedia: projects:micado:noadc0deg3sec0.001.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02&amp;ReducedScienceFrame.is_valid.op=%3E&amp;ReducedScienceFrame.is_valid=0&amp;ReducedScienceFrame.filter.name=MICADO_SIM_MONO&amp;ReducedScienceFrame.filter.name.op=%3D&amp;ReducedScienceFrame.instrument.name=MICADO&amp;ReducedScienceFrame.instrument.name.op=%3D">3x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02&amp;SourceList.frame.is_valid.op=%3E&amp;SourceList.frame.is_valid=0&amp;SourceList.frame.filter.name=MICADO_SIM_MONO&amp;SourceList.frame.filter.name.op=%3D&amp;SourceList.frame.instrument.name=MICADO&amp;SourceList.frame.instrument.name.op=%3D&amp;SourceList.instrument.name=MICADO&amp;SourceList.instrument.name.op=%3D">3x50 2-stacks</text:a>     </text:p>
          </table:table-cell>
          <table:table-cell office:value-type="string" table:style-name="tablecell">
            <text:p text:style-name="tablealignleft"> <text:p text:style-name="Preformatted_20_Text">FIXME internalmedia: projects:micado:noadc0deg3sec0.002.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04&amp;ReducedScienceFrame.is_valid.op=%3E&amp;ReducedScienceFrame.is_valid=0&amp;ReducedScienceFrame.filter.name=MICADO_SIM_MONO&amp;ReducedScienceFrame.filter.name.op=%3D&amp;ReducedScienceFrame.instrument.name=MICADO&amp;ReducedScienceFrame.instrument.name.op=%3D">3x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04&amp;SourceList.frame.is_valid.op=%3E&amp;SourceList.frame.is_valid=0&amp;SourceList.frame.filter.name=MICADO_SIM_MONO&amp;SourceList.frame.filter.name.op=%3D&amp;SourceList.frame.instrument.name=MICADO&amp;SourceList.frame.instrument.name.op=%3D&amp;SourceList.instrument.name=MICADO&amp;SourceList.instrument.name.op=%3D">3x25 4-stacks</text:a>     </text:p>
          </table:table-cell>
          <table:table-cell office:value-type="string" table:style-name="tablecell">
            <text:p text:style-name="tablealignleft"> <text:p text:style-name="Preformatted_20_Text">FIXME internalmedia: projects:micado:noadc0deg3sec0.004.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05&amp;ReducedScienceFrame.is_valid.op=%3E&amp;ReducedScienceFrame.is_valid=0&amp;ReducedScienceFrame.filter.name=MICADO_SIM_MONO&amp;ReducedScienceFrame.filter.name.op=%3D&amp;ReducedScienceFrame.instrument.name=MICADO&amp;ReducedScienceFrame.instrument.name.op=%3D">3x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05&amp;SourceList.frame.is_valid.op=%3E&amp;SourceList.frame.is_valid=0&amp;SourceList.frame.filter.name=MICADO_SIM_MONO&amp;SourceList.frame.filter.name.op=%3D&amp;SourceList.frame.instrument.name=MICADO&amp;SourceList.frame.instrument.name.op=%3D&amp;SourceList.instrument.name=MICADO&amp;SourceList.instrument.name.op=%3D">3x20 5-stacks</text:a>     </text:p>
          </table:table-cell>
          <table:table-cell office:value-type="string" table:style-name="tablecell">
            <text:p text:style-name="tablealignleft"> <text:p text:style-name="Preformatted_20_Text">FIXME internalmedia: projects:micado:noadc0deg3sec0.00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10&amp;ReducedScienceFrame.is_valid.op=%3E&amp;ReducedScienceFrame.is_valid=0&amp;ReducedScienceFrame.filter.name=MICADO_SIM_MONO&amp;ReducedScienceFrame.filter.name.op=%3D&amp;ReducedScienceFrame.instrument.name=MICADO&amp;ReducedScienceFrame.instrument.name.op=%3D">3x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10&amp;SourceList.frame.is_valid.op=%3E&amp;SourceList.frame.is_valid=0&amp;SourceList.frame.filter.name=MICADO_SIM_MONO&amp;SourceList.frame.filter.name.op=%3D&amp;SourceList.frame.instrument.name=MICADO&amp;SourceList.frame.instrument.name.op=%3D&amp;SourceList.instrument.name=MICADO&amp;SourceList.instrument.name.op=%3D">3x10 10-stacks</text:a>    </text:p>
          </table:table-cell>
          <table:table-cell office:value-type="string" table:style-name="tablecell">
            <text:p text:style-name="tablealignleft"> <text:p text:style-name="Preformatted_20_Text">FIXME internalmedia: projects:micado:noadc0deg3sec0.01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20&amp;ReducedScienceFrame.is_valid.op=%3E&amp;ReducedScienceFrame.is_valid=0&amp;ReducedScienceFrame.filter.name=MICADO_SIM_MONO&amp;ReducedScienceFrame.filter.name.op=%3D&amp;ReducedScienceFrame.instrument.name=MICADO&amp;ReducedScienceFrame.instrument.name.op=%3D">3x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20&amp;SourceList.frame.is_valid.op=%3E&amp;SourceList.frame.is_valid=0&amp;SourceList.frame.filter.name=MICADO_SIM_MONO&amp;SourceList.frame.filter.name.op=%3D&amp;SourceList.frame.instrument.name=MICADO&amp;SourceList.frame.instrument.name.op=%3D&amp;SourceList.instrument.name=MICADO&amp;SourceList.instrument.name.op=%3D">3x5 20-stacks</text:a>     </text:p>
          </table:table-cell>
          <table:table-cell office:value-type="string" table:style-name="tablecell">
            <text:p text:style-name="tablealignleft"> <text:p text:style-name="Preformatted_20_Text">FIXME internalmedia: projects:micado:noadc0deg3sec0.02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25&amp;ReducedScienceFrame.is_valid.op=%3E&amp;ReducedScienceFrame.is_valid=0&amp;ReducedScienceFrame.filter.name=MICADO_SIM_MONO&amp;ReducedScienceFrame.filter.name.op=%3D&amp;ReducedScienceFrame.instrument.name=MICADO&amp;ReducedScienceFrame.instrument.name.op=%3D">3x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25&amp;SourceList.frame.is_valid.op=%3E&amp;SourceList.frame.is_valid=0&amp;SourceList.frame.filter.name=MICADO_SIM_MONO&amp;SourceList.frame.filter.name.op=%3D&amp;SourceList.frame.instrument.name=MICADO&amp;SourceList.frame.instrument.name.op=%3D&amp;SourceList.instrument.name=MICADO&amp;SourceList.instrument.name.op=%3D">3x4 25-stacks</text:a>     </text:p>
          </table:table-cell>
          <table:table-cell office:value-type="string" table:style-name="tablecell">
            <text:p text:style-name="tablealignleft"> <text:p text:style-name="Preformatted_20_Text">FIXME internalmedia: projects:micado:noadc0deg3sec0.02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50&amp;ReducedScienceFrame.is_valid.op=%3E&amp;ReducedScienceFrame.is_valid=0&amp;ReducedScienceFrame.filter.name=MICADO_SIM_MONO&amp;ReducedScienceFrame.filter.name.op=%3D&amp;ReducedScienceFrame.instrument.name=MICADO&amp;ReducedScienceFrame.instrument.name.op=%3D">3x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50&amp;SourceList.frame.is_valid.op=%3E&amp;SourceList.frame.is_valid=0&amp;SourceList.frame.filter.name=MICADO_SIM_MONO&amp;SourceList.frame.filter.name.op=%3D&amp;SourceList.frame.instrument.name=MICADO&amp;SourceList.frame.instrument.name.op=%3D&amp;SourceList.instrument.name=MICADO&amp;SourceList.instrument.name.op=%3D">3x2 50-stacks</text:a>     </text:p>
          </table:table-cell>
          <table:table-cell office:value-type="string" table:style-name="tablecell">
            <text:p text:style-name="tablealignleft"> <text:p text:style-name="Preformatted_20_Text">FIXME internalmedia: projects:micado:noadc0deg3sec0.050.csv</text:p>  </text:p>
          </table:table-cell>
        </table:table-row>
        <table:table-row>
          <table:table-cell office:value-type="string" table:style-name="tableheader">
            <text:p text:style-name="Table_20_Heading"> without ADC, ZD = 0 deg (1 second sampling, 1 wavelength)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is_valid.op=%3E&amp;ReducedScienceFrame.is_valid=0&amp;ReducedScienceFrame.filter.name=MICADO_SIM_MONO&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is_valid.op=%3E&amp;SourceList.frame.is_valid=0&amp;SourceList.frame.filter.name=MICADO_SIM_MONO&amp;SourceList.frame.filter.name.op=%3D&amp;SourceList.frame.instrument.name=MICADO&amp;SourceList.frame.instrument.name.op=%3D&amp;SourceList.instrument.name=MICADO&amp;SourceList.instrument.name.op=%3D">all 217 catalogs</text:a>  </text:p>
          </table:table-cell>
          <table:table-cell office:value-type="string" table:style-name="tablecell">
            <text:p text:style-name="tablealignleft">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01&amp;ReducedScienceFrame.is_valid.op=%3E&amp;ReducedScienceFrame.is_valid=0&amp;ReducedScienceFrame.filter.name=MICADO_SIM_MONO&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01&amp;SourceList.frame.is_valid.op=%3E&amp;SourceList.frame.is_valid=0&amp;SourceList.frame.filter.name=MICADO_SIM_MONO&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p text:style-name="Preformatted_20_Text">FIXME internalmedia: projects:micado:noadc0deg1sec0.001.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02&amp;ReducedScienceFrame.is_valid.op=%3E&amp;ReducedScienceFrame.is_valid=0&amp;ReducedScienceFrame.filter.name=MICADO_SIM_MONO&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02&amp;SourceList.frame.is_valid.op=%3E&amp;SourceList.frame.is_valid=0&amp;SourceList.frame.filter.name=MICADO_SIM_MONO&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p text:style-name="Preformatted_20_Text">FIXME internalmedia: projects:micado:noadc0deg1sec0.002.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04&amp;ReducedScienceFrame.is_valid.op=%3E&amp;ReducedScienceFrame.is_valid=0&amp;ReducedScienceFrame.filter.name=MICADO_SIM_MONO&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04&amp;SourceList.frame.is_valid.op=%3E&amp;SourceList.frame.is_valid=0&amp;SourceList.frame.filter.name=MICADO_SIM_MONO&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p text:style-name="Preformatted_20_Text">FIXME internalmedia: projects:micado:noadc0deg1sec0.004.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05&amp;ReducedScienceFrame.is_valid.op=%3E&amp;ReducedScienceFrame.is_valid=0&amp;ReducedScienceFrame.filter.name=MICADO_SIM_MONO&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05&amp;SourceList.frame.is_valid.op=%3E&amp;SourceList.frame.is_valid=0&amp;SourceList.frame.filter.name=MICADO_SIM_MONO&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p text:style-name="Preformatted_20_Text">FIXME internalmedia: projects:micado:noadc0deg1sec0.00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10&amp;ReducedScienceFrame.is_valid.op=%3E&amp;ReducedScienceFrame.is_valid=0&amp;ReducedScienceFrame.filter.name=MICADO_SIM_MONO&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10&amp;SourceList.frame.is_valid.op=%3E&amp;SourceList.frame.is_valid=0&amp;SourceList.frame.filter.name=MICADO_SIM_MONO&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p text:style-name="Preformatted_20_Text">FIXME internalmedia: projects:micado:noadc0deg1sec0.01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20&amp;ReducedScienceFrame.is_valid.op=%3E&amp;ReducedScienceFrame.is_valid=0&amp;ReducedScienceFrame.filter.name=MICADO_SIM_MONO&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20&amp;SourceList.frame.is_valid.op=%3E&amp;SourceList.frame.is_valid=0&amp;SourceList.frame.filter.name=MICADO_SIM_MONO&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p text:style-name="Preformatted_20_Text">FIXME internalmedia: projects:micado:noadc0deg1sec0.02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25&amp;ReducedScienceFrame.is_valid.op=%3E&amp;ReducedScienceFrame.is_valid=0&amp;ReducedScienceFrame.filter.name=MICADO_SIM_MONO&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25&amp;SourceList.frame.is_valid.op=%3E&amp;SourceList.frame.is_valid=0&amp;SourceList.frame.filter.name=MICADO_SIM_MONO&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p text:style-name="Preformatted_20_Text">FIXME internalmedia: projects:micado:noadc0deg1sec0.02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50&amp;ReducedScienceFrame.is_valid.op=%3E&amp;ReducedScienceFrame.is_valid=0&amp;ReducedScienceFrame.filter.name=MICADO_SIM_MONO&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50&amp;SourceList.frame.is_valid.op=%3E&amp;SourceList.frame.is_valid=0&amp;SourceList.frame.filter.name=MICADO_SIM_MONO&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p text:style-name="Preformatted_20_Text">FIXME internalmedia: projects:micado:noadc0deg1sec0.050.csv</text:p>  </text:p>
          </table:table-cell>
        </table:table-row>
        <table:table-row>
          <table:table-cell office:value-type="string" table:style-name="tableheader">
            <text:p text:style-name="Table_20_Heading"> with pupil ADC, ZD = 0 deg (1 second sampling, 2 wavelengths)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is_valid.op=%3E&amp;ReducedScienceFrame.is_valid=0&amp;ReducedScienceFrame.filter.name=MICADO_SIM_MULT&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is_valid.op=%3E&amp;SourceList.frame.is_valid=0&amp;SourceList.frame.filter.name=MICADO_SIM_MULT&amp;SourceList.frame.filter.name.op=%3D&amp;SourceList.frame.instrument.name=MICADO&amp;SourceList.frame.instrument.name.op=%3D&amp;SourceList.instrument.name=MICADO&amp;SourceList.instrument.name.op=%3D">all 217 catalogs</text:a>  </text:p>
          </table:table-cell>
          <table:table-cell office:value-type="string" table:style-name="tablecell">
            <text:p text:style-name="tablealignleft">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01&amp;ReducedScienceFrame.is_valid.op=%3E&amp;ReducedScienceFrame.is_valid=0&amp;ReducedScienceFrame.filter.name=MICADO_SIM_MULT&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01&amp;SourceList.frame.is_valid.op=%3E&amp;SourceList.frame.is_valid=0&amp;SourceList.frame.filter.name=MICADO_SIM_MULT&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p text:style-name="Preformatted_20_Text">FIXME internalmedia: projects:micado:pupadc0deg1sec0.001.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02&amp;ReducedScienceFrame.is_valid.op=%3E&amp;ReducedScienceFrame.is_valid=0&amp;ReducedScienceFrame.filter.name=MICADO_SIM_MULT&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02&amp;SourceList.frame.is_valid.op=%3E&amp;SourceList.frame.is_valid=0&amp;SourceList.frame.filter.name=MICADO_SIM_MULT&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p text:style-name="Preformatted_20_Text">FIXME internalmedia: projects:micado:pupadc0deg1sec0.002.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04&amp;ReducedScienceFrame.is_valid.op=%3E&amp;ReducedScienceFrame.is_valid=0&amp;ReducedScienceFrame.filter.name=MICADO_SIM_MULT&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04&amp;SourceList.frame.is_valid.op=%3E&amp;SourceList.frame.is_valid=0&amp;SourceList.frame.filter.name=MICADO_SIM_MULT&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p text:style-name="Preformatted_20_Text">FIXME internalmedia: projects:micado:pupadc0deg1sec0.004.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05&amp;ReducedScienceFrame.is_valid.op=%3E&amp;ReducedScienceFrame.is_valid=0&amp;ReducedScienceFrame.filter.name=MICADO_SIM_MULT&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05&amp;SourceList.frame.is_valid.op=%3E&amp;SourceList.frame.is_valid=0&amp;SourceList.frame.filter.name=MICADO_SIM_MULT&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p text:style-name="Preformatted_20_Text">FIXME internalmedia: projects:micado:pupadc0deg1sec0.00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10&amp;ReducedScienceFrame.is_valid.op=%3E&amp;ReducedScienceFrame.is_valid=0&amp;ReducedScienceFrame.filter.name=MICADO_SIM_MULT&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10&amp;SourceList.frame.is_valid.op=%3E&amp;SourceList.frame.is_valid=0&amp;SourceList.frame.filter.name=MICADO_SIM_MULT&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p text:style-name="Preformatted_20_Text">FIXME internalmedia: projects:micado:pupadc0deg1sec0.01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20&amp;ReducedScienceFrame.is_valid.op=%3E&amp;ReducedScienceFrame.is_valid=0&amp;ReducedScienceFrame.filter.name=MICADO_SIM_MULT&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20&amp;SourceList.frame.is_valid.op=%3E&amp;SourceList.frame.is_valid=0&amp;SourceList.frame.filter.name=MICADO_SIM_MULT&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p text:style-name="Preformatted_20_Text">FIXME internalmedia: projects:micado:pupadc0deg1sec0.02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25&amp;ReducedScienceFrame.is_valid.op=%3E&amp;ReducedScienceFrame.is_valid=0&amp;ReducedScienceFrame.filter.name=MICADO_SIM_MULT&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25&amp;SourceList.frame.is_valid.op=%3E&amp;SourceList.frame.is_valid=0&amp;SourceList.frame.filter.name=MICADO_SIM_MULT&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p text:style-name="Preformatted_20_Text">FIXME internalmedia: projects:micado:pupadc0deg1sec0.02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50&amp;ReducedScienceFrame.is_valid.op=%3E&amp;ReducedScienceFrame.is_valid=0&amp;ReducedScienceFrame.filter.name=MICADO_SIM_MULT&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50&amp;SourceList.frame.is_valid.op=%3E&amp;SourceList.frame.is_valid=0&amp;SourceList.frame.filter.name=MICADO_SIM_MULT&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p text:style-name="Preformatted_20_Text">FIXME internalmedia: projects:micado:pupadc0deg1sec0.050.csv</text:p>  </text:p>
          </table:table-cell>
        </table:table-row>
        <table:table-row>
          <table:table-cell office:value-type="string" table:style-name="tableheader">
            <text:p text:style-name="Table_20_Heading"> with pupil ADC, ZD = 30 deg (1 second sampling, 2 wavelengths)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is_valid.op=%3E&amp;ReducedScienceFrame.is_valid=0&amp;ReducedScienceFrame.filter.name=MICADO_SIM_MULT&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is_valid.op=%3E&amp;SourceList.frame.is_valid=0&amp;SourceList.frame.filter.name=MICADO_SIM_MULT&amp;SourceList.frame.filter.name.op=%3D&amp;SourceList.frame.instrument.name=MICADO&amp;SourceList.frame.instrument.name.op=%3D&amp;SourceList.instrument.name=MICADO&amp;SourceList.instrument.name.op=%3D">all 217 catalogs</text:a>  </text:p>
          </table:table-cell>
          <table:table-cell office:value-type="string" table:style-name="tablecell">
            <text:p text:style-name="tablealignleft">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01&amp;ReducedScienceFrame.is_valid.op=%3E&amp;ReducedScienceFrame.is_valid=0&amp;ReducedScienceFrame.filter.name=MICADO_SIM_MULT&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01&amp;SourceList.frame.is_valid.op=%3E&amp;SourceList.frame.is_valid=0&amp;SourceList.frame.filter.name=MICADO_SIM_MULT&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p text:style-name="Preformatted_20_Text">FIXME internalmedia: projects:micado:pupadc30deg1sec0.001.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02&amp;ReducedScienceFrame.is_valid.op=%3E&amp;ReducedScienceFrame.is_valid=0&amp;ReducedScienceFrame.filter.name=MICADO_SIM_MULT&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02&amp;SourceList.frame.is_valid.op=%3E&amp;SourceList.frame.is_valid=0&amp;SourceList.frame.filter.name=MICADO_SIM_MULT&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p text:style-name="Preformatted_20_Text">FIXME internalmedia: projects:micado:pupadc30deg1sec0.002.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04&amp;ReducedScienceFrame.is_valid.op=%3E&amp;ReducedScienceFrame.is_valid=0&amp;ReducedScienceFrame.filter.name=MICADO_SIM_MULT&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04&amp;SourceList.frame.is_valid.op=%3E&amp;SourceList.frame.is_valid=0&amp;SourceList.frame.filter.name=MICADO_SIM_MULT&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p text:style-name="Preformatted_20_Text">FIXME internalmedia: projects:micado:pupadc30deg1sec0.004.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05&amp;ReducedScienceFrame.is_valid.op=%3E&amp;ReducedScienceFrame.is_valid=0&amp;ReducedScienceFrame.filter.name=MICADO_SIM_MULT&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05&amp;SourceList.frame.is_valid.op=%3E&amp;SourceList.frame.is_valid=0&amp;SourceList.frame.filter.name=MICADO_SIM_MULT&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p text:style-name="Preformatted_20_Text">FIXME internalmedia: projects:micado:pupadc30deg1sec0.00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10&amp;ReducedScienceFrame.is_valid.op=%3E&amp;ReducedScienceFrame.is_valid=0&amp;ReducedScienceFrame.filter.name=MICADO_SIM_MULT&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10&amp;SourceList.frame.is_valid.op=%3E&amp;SourceList.frame.is_valid=0&amp;SourceList.frame.filter.name=MICADO_SIM_MULT&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p text:style-name="Preformatted_20_Text">FIXME internalmedia: projects:micado:pupadc30deg1sec0.01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20&amp;ReducedScienceFrame.is_valid.op=%3E&amp;ReducedScienceFrame.is_valid=0&amp;ReducedScienceFrame.filter.name=MICADO_SIM_MULT&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20&amp;SourceList.frame.is_valid.op=%3E&amp;SourceList.frame.is_valid=0&amp;SourceList.frame.filter.name=MICADO_SIM_MULT&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p text:style-name="Preformatted_20_Text">FIXME internalmedia: projects:micado:pupadc30deg1sec0.02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25&amp;ReducedScienceFrame.is_valid.op=%3E&amp;ReducedScienceFrame.is_valid=0&amp;ReducedScienceFrame.filter.name=MICADO_SIM_MULT&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25&amp;SourceList.frame.is_valid.op=%3E&amp;SourceList.frame.is_valid=0&amp;SourceList.frame.filter.name=MICADO_SIM_MULT&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p text:style-name="Preformatted_20_Text">FIXME internalmedia: projects:micado:pupadc30deg1sec0.02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50&amp;ReducedScienceFrame.is_valid.op=%3E&amp;ReducedScienceFrame.is_valid=0&amp;ReducedScienceFrame.filter.name=MICADO_SIM_MULT&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50&amp;SourceList.frame.is_valid.op=%3E&amp;SourceList.frame.is_valid=0&amp;SourceList.frame.filter.name=MICADO_SIM_MULT&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p text:style-name="Preformatted_20_Text">FIXME internalmedia: projects:micado:pupadc30deg1sec0.050.csv</text:p>  </text:p>
          </table:table-cell>
        </table:table-row>
        <table:table-row>
          <table:table-cell office:value-type="string" table:style-name="tableheader">
            <text:p text:style-name="Table_20_Heading"> with pupil ADC, ZD = 35 deg (1 second sampling, 2 wavelengths)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is_valid.op=%3E&amp;ReducedScienceFrame.is_valid=0&amp;ReducedScienceFrame.filter.name=MICADO_SIM_MULT&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is_valid.op=%3E&amp;SourceList.frame.is_valid=0&amp;SourceList.frame.filter.name=MICADO_SIM_MULT&amp;SourceList.frame.filter.name.op=%3D&amp;SourceList.frame.instrument.name=MICADO&amp;SourceList.frame.instrument.name.op=%3D&amp;SourceList.instrument.name=MICADO&amp;SourceList.instrument.name.op=%3D">all 217 catalogs</text:a>  </text:p>
          </table:table-cell>
          <table:table-cell office:value-type="string" table:style-name="tablecell">
            <text:p text:style-name="tablealignleft">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01&amp;ReducedScienceFrame.is_valid.op=%3E&amp;ReducedScienceFrame.is_valid=0&amp;ReducedScienceFrame.filter.name=MICADO_SIM_MULT&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01&amp;SourceList.frame.is_valid.op=%3E&amp;SourceList.frame.is_valid=0&amp;SourceList.frame.filter.name=MICADO_SIM_MULT&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p text:style-name="Preformatted_20_Text">FIXME internalmedia: projects:micado:pupadc35deg1sec0.001.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02&amp;ReducedScienceFrame.is_valid.op=%3E&amp;ReducedScienceFrame.is_valid=0&amp;ReducedScienceFrame.filter.name=MICADO_SIM_MULT&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02&amp;SourceList.frame.is_valid.op=%3E&amp;SourceList.frame.is_valid=0&amp;SourceList.frame.filter.name=MICADO_SIM_MULT&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p text:style-name="Preformatted_20_Text">FIXME internalmedia: projects:micado:pupadc35deg1sec0.002.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04&amp;ReducedScienceFrame.is_valid.op=%3E&amp;ReducedScienceFrame.is_valid=0&amp;ReducedScienceFrame.filter.name=MICADO_SIM_MULT&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04&amp;SourceList.frame.is_valid.op=%3E&amp;SourceList.frame.is_valid=0&amp;SourceList.frame.filter.name=MICADO_SIM_MULT&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p text:style-name="Preformatted_20_Text">FIXME internalmedia: projects:micado:pupadc35deg1sec0.004.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05&amp;ReducedScienceFrame.is_valid.op=%3E&amp;ReducedScienceFrame.is_valid=0&amp;ReducedScienceFrame.filter.name=MICADO_SIM_MULT&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05&amp;SourceList.frame.is_valid.op=%3E&amp;SourceList.frame.is_valid=0&amp;SourceList.frame.filter.name=MICADO_SIM_MULT&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p text:style-name="Preformatted_20_Text">FIXME internalmedia: projects:micado:pupadc35deg1sec0.00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10&amp;ReducedScienceFrame.is_valid.op=%3E&amp;ReducedScienceFrame.is_valid=0&amp;ReducedScienceFrame.filter.name=MICADO_SIM_MULT&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10&amp;SourceList.frame.is_valid.op=%3E&amp;SourceList.frame.is_valid=0&amp;SourceList.frame.filter.name=MICADO_SIM_MULT&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p text:style-name="Preformatted_20_Text">FIXME internalmedia: projects:micado:pupadc35deg1sec0.01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20&amp;ReducedScienceFrame.is_valid.op=%3E&amp;ReducedScienceFrame.is_valid=0&amp;ReducedScienceFrame.filter.name=MICADO_SIM_MULT&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20&amp;SourceList.frame.is_valid.op=%3E&amp;SourceList.frame.is_valid=0&amp;SourceList.frame.filter.name=MICADO_SIM_MULT&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p text:style-name="Preformatted_20_Text">FIXME internalmedia: projects:micado:pupadc35deg1sec0.02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25&amp;ReducedScienceFrame.is_valid.op=%3E&amp;ReducedScienceFrame.is_valid=0&amp;ReducedScienceFrame.filter.name=MICADO_SIM_MULT&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25&amp;SourceList.frame.is_valid.op=%3E&amp;SourceList.frame.is_valid=0&amp;SourceList.frame.filter.name=MICADO_SIM_MULT&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p text:style-name="Preformatted_20_Text">FIXME internalmedia: projects:micado:pupadc35deg1sec0.02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50&amp;ReducedScienceFrame.is_valid.op=%3E&amp;ReducedScienceFrame.is_valid=0&amp;ReducedScienceFrame.filter.name=MICADO_SIM_MULT&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50&amp;SourceList.frame.is_valid.op=%3E&amp;SourceList.frame.is_valid=0&amp;SourceList.frame.filter.name=MICADO_SIM_MULT&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p text:style-name="Preformatted_20_Text">FIXME internalmedia: projects:micado:pupadc35deg1sec0.050.csv</text:p>  </text:p>
          </table:table-cell>
        </table:table-row>
        <table:table-row>
          <table:table-cell office:value-type="string" table:style-name="tableheader">
            <text:p text:style-name="Table_20_Heading"> with pupil ADC, ZD = 60 deg (1 second sampling, 2 wavelengths)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is_valid.op=%3E&amp;ReducedScienceFrame.is_valid=0&amp;ReducedScienceFrame.filter.name=MICADO_SIM_MULT&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is_valid.op=%3E&amp;SourceList.frame.is_valid=0&amp;SourceList.frame.filter.name=MICADO_SIM_MULT&amp;SourceList.frame.filter.name.op=%3D&amp;SourceList.frame.instrument.name=MICADO&amp;SourceList.frame.instrument.name.op=%3D&amp;SourceList.instrument.name=MICADO&amp;SourceList.instrument.name.op=%3D">all 217 catalogs</text:a>  </text:p>
          </table:table-cell>
          <table:table-cell office:value-type="string" table:style-name="tablecell">
            <text:p text:style-name="tablealignleft">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01&amp;ReducedScienceFrame.is_valid.op=%3E&amp;ReducedScienceFrame.is_valid=0&amp;ReducedScienceFrame.filter.name=MICADO_SIM_MULT&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01&amp;SourceList.frame.is_valid.op=%3E&amp;SourceList.frame.is_valid=0&amp;SourceList.frame.filter.name=MICADO_SIM_MULT&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p text:style-name="Preformatted_20_Text">FIXME internalmedia: projects:micado:pupadc60deg1sec0.001.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02&amp;ReducedScienceFrame.is_valid.op=%3E&amp;ReducedScienceFrame.is_valid=0&amp;ReducedScienceFrame.filter.name=MICADO_SIM_MULT&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02&amp;SourceList.frame.is_valid.op=%3E&amp;SourceList.frame.is_valid=0&amp;SourceList.frame.filter.name=MICADO_SIM_MULT&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p text:style-name="Preformatted_20_Text">FIXME internalmedia: projects:micado:pupadc60deg1sec0.002.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04&amp;ReducedScienceFrame.is_valid.op=%3E&amp;ReducedScienceFrame.is_valid=0&amp;ReducedScienceFrame.filter.name=MICADO_SIM_MULT&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04&amp;SourceList.frame.is_valid.op=%3E&amp;SourceList.frame.is_valid=0&amp;SourceList.frame.filter.name=MICADO_SIM_MULT&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p text:style-name="Preformatted_20_Text">FIXME internalmedia: projects:micado:pupadc60deg1sec0.004.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05&amp;ReducedScienceFrame.is_valid.op=%3E&amp;ReducedScienceFrame.is_valid=0&amp;ReducedScienceFrame.filter.name=MICADO_SIM_MULT&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05&amp;SourceList.frame.is_valid.op=%3E&amp;SourceList.frame.is_valid=0&amp;SourceList.frame.filter.name=MICADO_SIM_MULT&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p text:style-name="Preformatted_20_Text">FIXME internalmedia: projects:micado:pupadc60deg1sec0.00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10&amp;ReducedScienceFrame.is_valid.op=%3E&amp;ReducedScienceFrame.is_valid=0&amp;ReducedScienceFrame.filter.name=MICADO_SIM_MULT&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10&amp;SourceList.frame.is_valid.op=%3E&amp;SourceList.frame.is_valid=0&amp;SourceList.frame.filter.name=MICADO_SIM_MULT&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p text:style-name="Preformatted_20_Text">FIXME internalmedia: projects:micado:pupadc60deg1sec0.01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20&amp;ReducedScienceFrame.is_valid.op=%3E&amp;ReducedScienceFrame.is_valid=0&amp;ReducedScienceFrame.filter.name=MICADO_SIM_MULT&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20&amp;SourceList.frame.is_valid.op=%3E&amp;SourceList.frame.is_valid=0&amp;SourceList.frame.filter.name=MICADO_SIM_MULT&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p text:style-name="Preformatted_20_Text">FIXME internalmedia: projects:micado:pupadc60deg1sec0.020.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25&amp;ReducedScienceFrame.is_valid.op=%3E&amp;ReducedScienceFrame.is_valid=0&amp;ReducedScienceFrame.filter.name=MICADO_SIM_MULT&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25&amp;SourceList.frame.is_valid.op=%3E&amp;SourceList.frame.is_valid=0&amp;SourceList.frame.filter.name=MICADO_SIM_MULT&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p text:style-name="Preformatted_20_Text">FIXME internalmedia: projects:micado:pupadc60deg1sec0.025.csv</text:p>  </text:p>
          </table:table-cell>
        </table:table-row>
        <table:table-row>
          <table:table-cell office:value-type="string" table:style-name="tablecell">
            <text:p text:style-name="tablealignleft">                                                                </text:p>
          </tabl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50&amp;ReducedScienceFrame.is_valid.op=%3E&amp;ReducedScienceFrame.is_valid=0&amp;ReducedScienceFrame.filter.name=MICADO_SIM_MULT&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50&amp;SourceList.frame.is_valid.op=%3E&amp;SourceList.frame.is_valid=0&amp;SourceList.frame.filter.name=MICADO_SIM_MULT&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p text:style-name="Preformatted_20_Text">FIXME internalmedia: projects:micado:pupadc60deg1sec0.050.csv</text:p>  </text:p>
          </table:table-cell>
        </table:table-row>
      </table:table>
      <text:p text:style-name="Text_20_body"><text:span text:style-name="Strong_20_Emphasis">team internal notes</text:span>
</text:p>
      <text:list text:style-name="List_20_1">
        <text:list-item>
          <text:p text:style-name="Text_20_body"> The data as provided by LESIA+Remko Stuik can be accessed in this Dropbox <text:a xlink:type="simple" xlink:href="https://www.dropbox.com/sh/hxyiem2dkbbm1z4/8Ja_YWAxeU"> simulations repository </text:a></text:p>
        </text:list-item>
        <text:list-item>
          <text:p text:style-name="Text_20_body"> Data format</text:p>
          <text:list text:style-name="List_20_1">
            <text:list-item>
              <text:p text:style-name="Text_20_body"> Fits data with subset(?) of following header item: </text:p>
              <text:p text:style-name="Preformatted_20_Text">FIXME internalmedia: projects:micado:header_simulations.txt</text:p>
              <text:p/>
            </text:list-item>
            <text:list-item>
              <text:p text:style-name="Text_20_body"> A more trimmed down version with indication of a preferred minimum set of header keywords </text:p>
              <text:p text:style-name="Preformatted_20_Text">FIXME internalmedia: projects:micado:minimum_header_for_simulations.txt</text:p>
              <text:p/>
            </text:list-item>
          </text:list>
        </text:list-item>
      </text:list>
      <text:h text:style-name="Heading_20_2" text:outline-level="2"><text:bookmark-start text:name="analysis"/>Analysis<text:bookmark-end text:name="analysis"/></text:h>
      <text:h text:style-name="Heading_20_3" text:outline-level="3"><text:bookmark-start text:name="source_extraction_and_centroiding"/>Source extraction and centroiding<text:bookmark-end text:name="source_extraction_and_centroiding"/></text:h>
      <text:p text:style-name="Text_20_body">The simulated exposures contain a background with a gaussian noise of mean of 1000 ADU and sigma of 10 ADU. The two stars have peak pixel values approaching 60000 and 45000 ADU, have total fluxes of ~1E6 ADU covering 200-300 pixels and do not contain poisson errors. Thus their formal S/N&gt;5500. </text:p>
      <text:p text:style-name="Text_20_body">For a well-sampled PSF the limit to centroid measurement accuracy sigma_c_m is (e.g., Kuijken et al 2012):</text:p>
      <text:list text:style-name="List_20_1">
        <text:list-item>
          <text:p text:style-name="Text_20_body"> sigma_c_m ~0.7 FWHM / (S/N)</text:p>
        </text:list-item>
      </text:list>
      <text:p text:style-name="Text_20_body">which for our simulated images translates to sigma_c_m 1 micro-arcsec for star at 2.2 micron.</text:p>
      <text:p text:style-name="Text_20_body">We expect an additional systematic error due to: </text:p>
      <text:list text:style-name="List_20_1">
        <text:list-item>
          <text:p text:style-name="Text_20_body"> the speckled, not well-sampled PSF in individual exposures (see e.g., <text:a xlink:type="simple" xlink:href="http://imageview.astro-wise.org/?Queryselect=WebImage&amp;Formselect=ReducedScienceFrame&amp;filename=Sci-JMCFARLAND-MICADO-------MICADO_SIM_MONO-MICADO_SIM_CHIP1-Red---Sci-56699.5999502-c46ce11f1a20e610a11bb857261f399dfd201dd3.fits&amp;subdir=DB_img&amp;resizewindow=1"> 1 exposure</text:a> which smooth out when summed: <text:a xlink:type="simple" xlink:href="http://imageview.astro-wise.org/?Queryselect=WebImage&amp;Formselect=ReducedScienceFrame&amp;filename=Sci-JMCFARLAND-MICADO-------MICADO_SIM_MONO-MICADO_SIM_CHIP1-Red---Sci-56699.6001573-627799c2a63b817455d03fd6109c55eaa28a512b.fits&amp;subdir=DB_img&amp;resizewindow=1"> 100 exposure</text:a>. </text:p>
        </text:list-item>
        <text:list-item>
          <text:p text:style-name="Text_20_body"> simplistic centroiding: we extract sources using SExtractor measuring the position in two ways: the barycenter of the isophotal footprint and Gaussian fit to the flux distribution (i.e., X_IMAGE and XWIN_IMAGE). </text:p>
        </text:list-item>
      </text:list>
      <text:p text:style-name="Text_20_body">
The single exposures have “speckled” PSFs being 0.001s snapshots. Due to this Sextractor detects a varying number of spurious sources in the wings of the PSFs. However, the central detection is dominant in terms of flux (contains at least ~5 times more flux than any other source). </text:p>
      <text:p text:style-name="Text_20_body">We use the following information from the source extractions:
</text:p>
      <text:list text:style-name="List_20_1">
        <text:list-item>
          <text:p text:style-name="Text_20_body"> Position measures:</text:p>
          <text:list text:style-name="List_20_1">
            <text:list-item>
              <text:p text:style-name="Text_20_body"> X_IMAGE/Y_IMAGE, ERRX2_IMAGE/ERRY2_IMAGE = barycenter (flux-weighted first moment) and their error (1sigma)</text:p>
            </text:list-item>
            <text:list-item>
              <text:p text:style-name="Text_20_body"> XWIN_IMAGE/YWIN_IMAGE = Gaussian windowed measurement of these parameters</text:p>
            </text:list-item>
          </text:list>
        </text:list-item>
      </text:list>
      <text:list text:style-name="List_20_1">
        <text:list-item>
          <text:p text:style-name="Text_20_body"> Profile measures:</text:p>
          <text:list text:style-name="List_20_1">
            <text:list-item>
              <text:p text:style-name="Text_20_body"> FWHM_IMAGE (assuming gaussian profile)</text:p>
            </text:list-item>
          </text:list>
        </text:list-item>
      </text:list>
      <text:list text:style-name="List_20_1">
        <text:list-item>
          <text:p text:style-name="Text_20_body"> Flux measures:</text:p>
          <text:list text:style-name="List_20_1">
            <text:list-item>
              <text:p text:style-name="Text_20_body"> FLUX_APER: flux inside a 25 pixel diameter aperture.</text:p>
            </text:list-item>
          </text:list>
        </text:list-item>
      </text:list>
      <text:p text:style-name="Text_20_body"><draw:frame draw:style-name="media" draw:name="" text:anchor-type="as-char" draw:z-index="0" svg:width="10.583333333333cm" svg:height="5.476875cm"><draw:image xlink:href="Pictures/8d80d2c1f3de7fee76545c684a30ae04.jpg" xlink:type="simple" xlink:show="embed" xlink:actuate="onLoad"/></draw:frame>
<draw:frame draw:style-name="media" draw:name="" text:anchor-type="as-char" draw:z-index="0" svg:width="10.583333333333cm" svg:height="5.476875cm"><draw:image xlink:href="Pictures/c3f10eed9051d12fc494ae9bd19545f8.jpg" xlink:type="simple" xlink:show="embed" xlink:actuate="onLoad"/></draw:frame></text:p>
      <text:p text:style-name="Text_20_body">Fig1. Examples of centroid determinations in single exposure images for source 1 (left) and 2 (right). Shown are the central few pixels. The tiny green square indicates the measured centroid.</text:p>
      <text:p text:style-name="Text_20_body">
First we compared the distance measured from the barycentric method and Gaussian fitting. Figure 1 shows they typically deliver the same centroid to within 0.05 pixel with a few outliers for the single exposure images. We verified the standard deviation of the measured distances between source 1 and 2 in single exposure images is the same for both centroiding methods within 1%. This standard deviation is also the same within 1% if one takes only distances of exposures in which both centroiding methods for both sources agree to within 0.1 pixel. For this reason we restrict further analysis to barycentric centroiding measurements only. </text:p>
      <text:p text:style-name="Text_20_body"><draw:frame draw:style-name="media" draw:name="" text:anchor-type="as-char" draw:z-index="0" svg:width="21.166666666667cm" style:rel-width="100%" svg:height="16.933333333333cm" style:rel-height="scale"><draw:image xlink:href="Pictures/a60383d99ac19e3edb28233b48ebe11c.jpg" xlink:type="simple" xlink:show="embed" xlink:actuate="onLoad"/></draw:frame></text:p>
      <text:p text:style-name="Text_20_body">Fig 1. Difference in X and Y coordinate of centroid determined from a barycentric and Gaussian fit. </text:p>
      <text:p text:style-name="Text_20_body">
<text:span text:style-name="Strong_20_Emphasis">Exposures sampled every 3sec</text:span>:—————</text:p>
      <tabl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ID </text:p>
          </table:table-cell>
          <table:table-cell office:value-type="string" table:style-name="tableheader">
            <text:p text:style-name="Table_20_Heading"> source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X_IMAGE  (sigma) </text:p>
          </table:table-cell>
          <table:table-cell office:value-type="string" table:style-name="tableheader">
            <text:p text:style-name="Table_20_Heading"> mean Y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947 (0.550) </text:p>
          </table:table-cell>
          <table:table-cell office:value-type="string" table:style-name="tablecell">
            <text:p text:style-name="tablealignleft"> 1459.689 (0.354) </text:p>
          </table:table-cell>
          <table:table-cell office:value-type="string" table:style-name="tablecell">
            <text:p text:style-name="tablealignleft"> 3.871 (0.093) </text:p>
          </table:table-cell>
          <table:table-cell office:value-type="string" table:style-name="tablecell">
            <text:p text:style-name="tablealignleft"> 1259574 (105752) </text:p>
          </table:table-cell>
          <table:table-cell office:value-type="string" table:style-name="tablecell">
            <text:p text:style-name="tablealignleft"> 162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59 (0.705) </text:p>
          </table:table-cell>
          <table:table-cell office:value-type="string" table:style-name="tablecell">
            <text:p text:style-name="tablealignleft"> 2638.231 (0.427) </text:p>
          </table:table-cell>
          <table:table-cell office:value-type="string" table:style-name="tablecell">
            <text:p text:style-name="tablealignleft"> 3.902 (0.163) </text:p>
          </table:table-cell>
          <table:table-cell office:value-type="string" table:style-name="tablecell">
            <text:p text:style-name="tablealignleft"> 949341 (101678) </text:p>
          </table:table-cell>
          <table:table-cell office:value-type="string" table:style-name="tablecell">
            <text:p text:style-name="tablealignleft"> 150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5.0 </text:p>
          </table:table-cell>
          <table:table-cell office:value-type="string" table:style-name="tablecell">
            <text:p text:style-name="tablealignleft"> 1178.312 (0.858) </text:p>
          </table:table-cell>
          <table:table-cell office:value-type="string" table:style-name="tablecell">
            <text:p text:style-name="tablealignleft"> 1178.541 (0.46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 </text:p>
          </table:table-cell>
          <table:table-cell office:value-type="string" table:style-name="tablecell">
            <text:p text:style-name="tablealignleft"> 1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905 (0.452) </text:p>
          </table:table-cell>
          <table:table-cell office:value-type="string" table:style-name="tablecell">
            <text:p text:style-name="tablealignleft"> 1459.733 (0.246) </text:p>
          </table:table-cell>
          <table:table-cell office:value-type="string" table:style-name="tablecell">
            <text:p text:style-name="tablealignleft"> 3.981 (0.188) </text:p>
          </table:table-cell>
          <table:table-cell office:value-type="string" table:style-name="tablecell">
            <text:p text:style-name="tablealignleft"> 1371170 (120839) </text:p>
          </table:table-cell>
          <table:table-cell office:value-type="string" table:style-name="tablecell">
            <text:p text:style-name="tablealignleft"> 200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 </text:p>
          </table:table-cell>
          <table:table-cell office:value-type="string" table:style-name="tablecell">
            <text:p text:style-name="tablealignleft"> 1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97 (0.572) </text:p>
          </table:table-cell>
          <table:table-cell office:value-type="string" table:style-name="tablecell">
            <text:p text:style-name="tablealignleft"> 2638.260 (0.291) </text:p>
          </table:table-cell>
          <table:table-cell office:value-type="string" table:style-name="tablecell">
            <text:p text:style-name="tablealignleft"> 4.117 (0.312) </text:p>
          </table:table-cell>
          <table:table-cell office:value-type="string" table:style-name="tablecell">
            <text:p text:style-name="tablealignleft"> 1090340 (94302) </text:p>
          </table:table-cell>
          <table:table-cell office:value-type="string" table:style-name="tablecell">
            <text:p text:style-name="tablealignleft"> 216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5 </text:p>
          </table:table-cell>
          <table:table-cell office:value-type="string" table:style-name="tablecell">
            <text:p text:style-name="tablealignleft"> 1178.391 (0.702) </text:p>
          </table:table-cell>
          <table:table-cell office:value-type="string" table:style-name="tablecell">
            <text:p text:style-name="tablealignleft"> 1178.527 (0.34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4 </text:p>
          </table:table-cell>
          <table:table-cell office:value-type="string" table:style-name="tablecell">
            <text:p text:style-name="tablealignleft"> 7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89 (0.326) </text:p>
          </table:table-cell>
          <table:table-cell office:value-type="string" table:style-name="tablecell">
            <text:p text:style-name="tablealignleft"> 1459.734 (0.175) </text:p>
          </table:table-cell>
          <table:table-cell office:value-type="string" table:style-name="tablecell">
            <text:p text:style-name="tablealignleft"> 3.992 (0.121) </text:p>
          </table:table-cell>
          <table:table-cell office:value-type="string" table:style-name="tablecell">
            <text:p text:style-name="tablealignleft"> 1453868 (79965) </text:p>
          </table:table-cell>
          <table:table-cell office:value-type="string" table:style-name="tablecell">
            <text:p text:style-name="tablealignleft"> 238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4 </text:p>
          </table:table-cell>
          <table:table-cell office:value-type="string" table:style-name="tablecell">
            <text:p text:style-name="tablealignleft"> 7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312 (0.465) </text:p>
          </table:table-cell>
          <table:table-cell office:value-type="string" table:style-name="tablecell">
            <text:p text:style-name="tablealignleft"> 2638.255 (0.202) </text:p>
          </table:table-cell>
          <table:table-cell office:value-type="string" table:style-name="tablecell">
            <text:p text:style-name="tablealignleft"> 4.134 (0.206) </text:p>
          </table:table-cell>
          <table:table-cell office:value-type="string" table:style-name="tablecell">
            <text:p text:style-name="tablealignleft"> 1156714 (63395) </text:p>
          </table:table-cell>
          <table:table-cell office:value-type="string" table:style-name="tablecell">
            <text:p text:style-name="tablealignleft"> 253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0 </text:p>
          </table:table-cell>
          <table:table-cell office:value-type="string" table:style-name="tablecell">
            <text:p text:style-name="tablealignleft"> 1178.422 (0.557) </text:p>
          </table:table-cell>
          <table:table-cell office:value-type="string" table:style-name="tablecell">
            <text:p text:style-name="tablealignleft"> 1178.521 (0.242)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5 </text:p>
          </table:table-cell>
          <table:table-cell office:value-type="string" table:style-name="tablecell">
            <text:p text:style-name="tablealignleft"> 6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75 (0.310) </text:p>
          </table:table-cell>
          <table:table-cell office:value-type="string" table:style-name="tablecell">
            <text:p text:style-name="tablealignleft"> 1459.717 (0.147) </text:p>
          </table:table-cell>
          <table:table-cell office:value-type="string" table:style-name="tablecell">
            <text:p text:style-name="tablealignleft"> 4.000 (0.123) </text:p>
          </table:table-cell>
          <table:table-cell office:value-type="string" table:style-name="tablecell">
            <text:p text:style-name="tablealignleft"> 1454038 (88757) </text:p>
          </table:table-cell>
          <table:table-cell office:value-type="string" table:style-name="tablecell">
            <text:p text:style-name="tablealignleft"> 239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5 </text:p>
          </table:table-cell>
          <table:table-cell office:value-type="string" table:style-name="tablecell">
            <text:p text:style-name="tablealignleft"> 6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314 (0.351) </text:p>
          </table:table-cell>
          <table:table-cell office:value-type="string" table:style-name="tablecell">
            <text:p text:style-name="tablealignleft"> 2638.236 (0.160) </text:p>
          </table:table-cell>
          <table:table-cell office:value-type="string" table:style-name="tablecell">
            <text:p text:style-name="tablealignleft"> 4.139 (0.197) </text:p>
          </table:table-cell>
          <table:table-cell office:value-type="string" table:style-name="tablecell">
            <text:p text:style-name="tablealignleft"> 1173078 (61769) </text:p>
          </table:table-cell>
          <table:table-cell office:value-type="string" table:style-name="tablecell">
            <text:p text:style-name="tablealignleft"> 270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7 </text:p>
          </table:table-cell>
          <table:table-cell office:value-type="string" table:style-name="tablecell">
            <text:p text:style-name="tablealignleft"> 1178.439 (0.472) </text:p>
          </table:table-cell>
          <table:table-cell office:value-type="string" table:style-name="tablecell">
            <text:p text:style-name="tablealignleft"> 1178.519 (0.188)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0 </text:p>
          </table:table-cell>
          <table:table-cell office:value-type="string" table:style-name="tablecell">
            <text:p text:style-name="tablealignleft"> 3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80 (0.232) </text:p>
          </table:table-cell>
          <table:table-cell office:value-type="string" table:style-name="tablecell">
            <text:p text:style-name="tablealignleft"> 1459.749 (0.079) </text:p>
          </table:table-cell>
          <table:table-cell office:value-type="string" table:style-name="tablecell">
            <text:p text:style-name="tablealignleft"> 3.965 (0.053) </text:p>
          </table:table-cell>
          <table:table-cell office:value-type="string" table:style-name="tablecell">
            <text:p text:style-name="tablealignleft"> 1471525 (65031) </text:p>
          </table:table-cell>
          <table:table-cell office:value-type="string" table:style-name="tablecell">
            <text:p text:style-name="tablealignleft"> 253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0 </text:p>
          </table:table-cell>
          <table:table-cell office:value-type="string" table:style-name="tablecell">
            <text:p text:style-name="tablealignleft"> 3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313 (0.257) </text:p>
          </table:table-cell>
          <table:table-cell office:value-type="string" table:style-name="tablecell">
            <text:p text:style-name="tablealignleft"> 2638.252 (0.106) </text:p>
          </table:table-cell>
          <table:table-cell office:value-type="string" table:style-name="tablecell">
            <text:p text:style-name="tablealignleft"> 4.102 (0.090) </text:p>
          </table:table-cell>
          <table:table-cell office:value-type="string" table:style-name="tablecell">
            <text:p text:style-name="tablealignleft"> 1181422 (60024) </text:p>
          </table:table-cell>
          <table:table-cell office:value-type="string" table:style-name="tablecell">
            <text:p text:style-name="tablealignleft"> 274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4 </text:p>
          </table:table-cell>
          <table:table-cell office:value-type="string" table:style-name="tablecell">
            <text:p text:style-name="tablealignleft"> 1178.433 (0.344) </text:p>
          </table:table-cell>
          <table:table-cell office:value-type="string" table:style-name="tablecell">
            <text:p text:style-name="tablealignleft"> 1178.502 (0.12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0 </text:p>
          </table:table-cell>
          <table:table-cell office:value-type="string" table:style-name="tablecell">
            <text:p text:style-name="tablealignleft"> 1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89 (0.146) </text:p>
          </table:table-cell>
          <table:table-cell office:value-type="string" table:style-name="tablecell">
            <text:p text:style-name="tablealignleft"> 1459.743 (0.058) </text:p>
          </table:table-cell>
          <table:table-cell office:value-type="string" table:style-name="tablecell">
            <text:p text:style-name="tablealignleft"> 3.955 (0.028) </text:p>
          </table:table-cell>
          <table:table-cell office:value-type="string" table:style-name="tablecell">
            <text:p text:style-name="tablealignleft"> 1491539 (21963) </text:p>
          </table:table-cell>
          <table:table-cell office:value-type="string" table:style-name="tablecell">
            <text:p text:style-name="tablealignleft"> 275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0 </text:p>
          </table:table-cell>
          <table:table-cell office:value-type="string" table:style-name="tablecell">
            <text:p text:style-name="tablealignleft"> 1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308 (0.151) </text:p>
          </table:table-cell>
          <table:table-cell office:value-type="string" table:style-name="tablecell">
            <text:p text:style-name="tablealignleft"> 2638.255 (0.068) </text:p>
          </table:table-cell>
          <table:table-cell office:value-type="string" table:style-name="tablecell">
            <text:p text:style-name="tablealignleft"> 4.065 (0.056) </text:p>
          </table:table-cell>
          <table:table-cell office:value-type="string" table:style-name="tablecell">
            <text:p text:style-name="tablealignleft"> 1192187 (19476) </text:p>
          </table:table-cell>
          <table:table-cell office:value-type="string" table:style-name="tablecell">
            <text:p text:style-name="tablealignleft"> 284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178.419 (0.205) </text:p>
          </table:table-cell>
          <table:table-cell office:value-type="string" table:style-name="tablecell">
            <text:p text:style-name="tablealignleft"> 1178.512 (0.08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5 </text:p>
          </table:table-cell>
          <table:table-cell office:value-type="string" table:style-name="tablecell">
            <text:p text:style-name="tablealignleft"> 12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88 (0.156) </text:p>
          </table:table-cell>
          <table:table-cell office:value-type="string" table:style-name="tablecell">
            <text:p text:style-name="tablealignleft"> 1459.742 (0.057) </text:p>
          </table:table-cell>
          <table:table-cell office:value-type="string" table:style-name="tablecell">
            <text:p text:style-name="tablealignleft"> 3.948 (0.025) </text:p>
          </table:table-cell>
          <table:table-cell office:value-type="string" table:style-name="tablecell">
            <text:p text:style-name="tablealignleft"> 1491653 (20958) </text:p>
          </table:table-cell>
          <table:table-cell office:value-type="string" table:style-name="tablecell">
            <text:p text:style-name="tablealignleft"> 274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5 </text:p>
          </table:table-cell>
          <table:table-cell office:value-type="string" table:style-name="tablecell">
            <text:p text:style-name="tablealignleft"> 12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309 (0.129) </text:p>
          </table:table-cell>
          <table:table-cell office:value-type="string" table:style-name="tablecell">
            <text:p text:style-name="tablealignleft"> 2638.259 (0.056) </text:p>
          </table:table-cell>
          <table:table-cell office:value-type="string" table:style-name="tablecell">
            <text:p text:style-name="tablealignleft"> 4.063 (0.043) </text:p>
          </table:table-cell>
          <table:table-cell office:value-type="string" table:style-name="tablecell">
            <text:p text:style-name="tablealignleft"> 1192162 (19058) </text:p>
          </table:table-cell>
          <table:table-cell office:value-type="string" table:style-name="tablecell">
            <text:p text:style-name="tablealignleft"> 284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178.421 (0.195) </text:p>
          </table:table-cell>
          <table:table-cell office:value-type="string" table:style-name="tablecell">
            <text:p text:style-name="tablealignleft"> 1178.517 (0.083)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50 </text:p>
          </table:table-cell>
          <table:table-cell office:value-type="string" table:style-name="tablecell">
            <text:p text:style-name="tablealignleft"> 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90 (0.061) </text:p>
          </table:table-cell>
          <table:table-cell office:value-type="string" table:style-name="tablecell">
            <text:p text:style-name="tablealignleft"> 1459.743 (0.045) </text:p>
          </table:table-cell>
          <table:table-cell office:value-type="string" table:style-name="tablecell">
            <text:p text:style-name="tablealignleft"> 3.953 (0.023) </text:p>
          </table:table-cell>
          <table:table-cell office:value-type="string" table:style-name="tablecell">
            <text:p text:style-name="tablealignleft"> 1491299 (16119) </text:p>
          </table:table-cell>
          <table:table-cell office:value-type="string" table:style-name="tablecell">
            <text:p text:style-name="tablealignleft"> 276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50 </text:p>
          </table:table-cell>
          <table:table-cell office:value-type="string" table:style-name="tablecell">
            <text:p text:style-name="tablealignleft"> 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305 (0.096) </text:p>
          </table:table-cell>
          <table:table-cell office:value-type="string" table:style-name="tablecell">
            <text:p text:style-name="tablealignleft"> 2638.256 (0.023) </text:p>
          </table:table-cell>
          <table:table-cell office:value-type="string" table:style-name="tablecell">
            <text:p text:style-name="tablealignleft"> 4.052 (0.026) </text:p>
          </table:table-cell>
          <table:table-cell office:value-type="string" table:style-name="tablecell">
            <text:p text:style-name="tablealignleft"> 1191872 (13888) </text:p>
          </table:table-cell>
          <table:table-cell office:value-type="string" table:style-name="tablecell">
            <text:p text:style-name="tablealignleft"> 284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178.415 (0.130) </text:p>
          </table:table-cell>
          <table:table-cell office:value-type="string" table:style-name="tablecell">
            <text:p text:style-name="tablealignleft"> 1178.513 (0.04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00 </text:p>
          </table:table-cell>
          <table:table-cell office:value-type="string" table:style-name="tablecell">
            <text:p text:style-name="tablealignleft"> 3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90 (0.053) </text:p>
          </table:table-cell>
          <table:table-cell office:value-type="string" table:style-name="tablecell">
            <text:p text:style-name="tablealignleft"> 1459.740 (0.028) </text:p>
          </table:table-cell>
          <table:table-cell office:value-type="string" table:style-name="tablecell">
            <text:p text:style-name="tablealignleft"> 3.949 (0.004) </text:p>
          </table:table-cell>
          <table:table-cell office:value-type="string" table:style-name="tablecell">
            <text:p text:style-name="tablealignleft"> 1490996 (4364) </text:p>
          </table:table-cell>
          <table:table-cell office:value-type="string" table:style-name="tablecell">
            <text:p text:style-name="tablealignleft"> 275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00 </text:p>
          </table:table-cell>
          <table:table-cell office:value-type="string" table:style-name="tablecell">
            <text:p text:style-name="tablealignleft"> 3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308 (0.086) </text:p>
          </table:table-cell>
          <table:table-cell office:value-type="string" table:style-name="tablecell">
            <text:p text:style-name="tablealignleft"> 2638.257 (0.022) </text:p>
          </table:table-cell>
          <table:table-cell office:value-type="string" table:style-name="tablecell">
            <text:p text:style-name="tablealignleft"> 4.050 (0.014) </text:p>
          </table:table-cell>
          <table:table-cell office:value-type="string" table:style-name="tablecell">
            <text:p text:style-name="tablealignleft"> 1192059 (3823) </text:p>
          </table:table-cell>
          <table:table-cell office:value-type="string" table:style-name="tablecell">
            <text:p text:style-name="tablealignleft"> 285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178.417 (0.120) </text:p>
          </table:table-cell>
          <table:table-cell office:value-type="string" table:style-name="tablecell">
            <text:p text:style-name="tablealignleft"> 1178.517 (0.033)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p text:style-name="Text_20_body">
Table 1. Statistics of extracted source parameters for set 1 (no ADC) for the sets of single exposures and coadds of 2, 4, 5, 10, 20, 25, 50 and 100 single exposures sampled every 3 seconds. Averages and standard deviations are listed for most parameters. Description of parameters is given in the text.  The position measurements use SExtractor's default barycentric method.</text:p>
      <text:p text:style-name="Text_20_body"><text:span text:style-name="Strong_20_Emphasis">Exposures sampled every 1sec</text:span>:—————</text:p>
      <tabl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ID </text:p>
          </table:table-cell>
          <table:table-cell office:value-type="string" table:style-name="tableheader">
            <text:p text:style-name="Table_20_Heading"> source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X_IMAGE  (sigma) </text:p>
          </table:table-cell>
          <table:table-cell office:value-type="string" table:style-name="tableheader">
            <text:p text:style-name="Table_20_Heading"> mean Y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68 (0.524) </text:p>
          </table:table-cell>
          <table:table-cell office:value-type="string" table:style-name="tablecell">
            <text:p text:style-name="tablealignleft"> 1459.732 (0.406) </text:p>
          </table:table-cell>
          <table:table-cell office:value-type="string" table:style-name="tablecell">
            <text:p text:style-name="tablealignleft"> 3.884 (0.141) </text:p>
          </table:table-cell>
          <table:table-cell office:value-type="string" table:style-name="tablecell">
            <text:p text:style-name="tablealignleft"> 1254071 (119759) </text:p>
          </table:table-cell>
          <table:table-cell office:value-type="string" table:style-name="tablecell">
            <text:p text:style-name="tablealignleft"> 163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64 (0.757) </text:p>
          </table:table-cell>
          <table:table-cell office:value-type="string" table:style-name="tablecell">
            <text:p text:style-name="tablealignleft"> 2638.255 (0.420) </text:p>
          </table:table-cell>
          <table:table-cell office:value-type="string" table:style-name="tablecell">
            <text:p text:style-name="tablealignleft"> 3.930 (0.214) </text:p>
          </table:table-cell>
          <table:table-cell office:value-type="string" table:style-name="tablecell">
            <text:p text:style-name="tablealignleft"> 966125 (110074) </text:p>
          </table:table-cell>
          <table:table-cell office:value-type="string" table:style-name="tablecell">
            <text:p text:style-name="tablealignleft"> 158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5.1 </text:p>
          </table:table-cell>
          <table:table-cell office:value-type="string" table:style-name="tablecell">
            <text:p text:style-name="tablealignleft"> 1178.396 (0.893) </text:p>
          </table:table-cell>
          <table:table-cell office:value-type="string" table:style-name="tablecell">
            <text:p text:style-name="tablealignleft"> 1178.524 (0.47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78 (0.417) </text:p>
          </table:table-cell>
          <table:table-cell office:value-type="string" table:style-name="tablecell">
            <text:p text:style-name="tablealignleft"> 1459.768 (0.275) </text:p>
          </table:table-cell>
          <table:table-cell office:value-type="string" table:style-name="tablecell">
            <text:p text:style-name="tablealignleft"> 3.987 (0.177) </text:p>
          </table:table-cell>
          <table:table-cell office:value-type="string" table:style-name="tablecell">
            <text:p text:style-name="tablealignleft"> 1366792 (128284) </text:p>
          </table:table-cell>
          <table:table-cell office:value-type="string" table:style-name="tablecell">
            <text:p text:style-name="tablealignleft"> 198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58 (0.656) </text:p>
          </table:table-cell>
          <table:table-cell office:value-type="string" table:style-name="tablecell">
            <text:p text:style-name="tablealignleft"> 2638.276 (0.363) </text:p>
          </table:table-cell>
          <table:table-cell office:value-type="string" table:style-name="tablecell">
            <text:p text:style-name="tablealignleft"> 4.086 (0.267) </text:p>
          </table:table-cell>
          <table:table-cell office:value-type="string" table:style-name="tablecell">
            <text:p text:style-name="tablealignleft"> 1095880 (88204) </text:p>
          </table:table-cell>
          <table:table-cell office:value-type="string" table:style-name="tablecell">
            <text:p text:style-name="tablealignleft"> 224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5 </text:p>
          </table:table-cell>
          <table:table-cell office:value-type="string" table:style-name="tablecell">
            <text:p text:style-name="tablealignleft"> 1178.380 (0.805) </text:p>
          </table:table-cell>
          <table:table-cell office:value-type="string" table:style-name="tablecell">
            <text:p text:style-name="tablealignleft"> 1178.507 (0.43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63 (0.357) </text:p>
          </table:table-cell>
          <table:table-cell office:value-type="string" table:style-name="tablecell">
            <text:p text:style-name="tablealignleft"> 1459.769 (0.194) </text:p>
          </table:table-cell>
          <table:table-cell office:value-type="string" table:style-name="tablecell">
            <text:p text:style-name="tablealignleft"> 3.969 (0.097) </text:p>
          </table:table-cell>
          <table:table-cell office:value-type="string" table:style-name="tablecell">
            <text:p text:style-name="tablealignleft"> 1439098 (94023) </text:p>
          </table:table-cell>
          <table:table-cell office:value-type="string" table:style-name="tablecell">
            <text:p text:style-name="tablealignleft"> 231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40 (0.454) </text:p>
          </table:table-cell>
          <table:table-cell office:value-type="string" table:style-name="tablecell">
            <text:p text:style-name="tablealignleft"> 2638.251 (0.306) </text:p>
          </table:table-cell>
          <table:table-cell office:value-type="string" table:style-name="tablecell">
            <text:p text:style-name="tablealignleft"> 4.188 (0.239) </text:p>
          </table:table-cell>
          <table:table-cell office:value-type="string" table:style-name="tablecell">
            <text:p text:style-name="tablealignleft"> 1150882 (87792) </text:p>
          </table:table-cell>
          <table:table-cell office:value-type="string" table:style-name="tablecell">
            <text:p text:style-name="tablealignleft"> 250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3 </text:p>
          </table:table-cell>
          <table:table-cell office:value-type="string" table:style-name="tablecell">
            <text:p text:style-name="tablealignleft"> 1178.377 (0.567) </text:p>
          </table:table-cell>
          <table:table-cell office:value-type="string" table:style-name="tablecell">
            <text:p text:style-name="tablealignleft"> 1178.483 (0.273)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73 (0.362) </text:p>
          </table:table-cell>
          <table:table-cell office:value-type="string" table:style-name="tablecell">
            <text:p text:style-name="tablealignleft"> 1459.772 (0.193) </text:p>
          </table:table-cell>
          <table:table-cell office:value-type="string" table:style-name="tablecell">
            <text:p text:style-name="tablealignleft"> 4.023 (0.111) </text:p>
          </table:table-cell>
          <table:table-cell office:value-type="string" table:style-name="tablecell">
            <text:p text:style-name="tablealignleft"> 1435484 (109567) </text:p>
          </table:table-cell>
          <table:table-cell office:value-type="string" table:style-name="tablecell">
            <text:p text:style-name="tablealignleft"> 232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52 (0.529) </text:p>
          </table:table-cell>
          <table:table-cell office:value-type="string" table:style-name="tablecell">
            <text:p text:style-name="tablealignleft"> 2638.231 (0.150) </text:p>
          </table:table-cell>
          <table:table-cell office:value-type="string" table:style-name="tablecell">
            <text:p text:style-name="tablealignleft"> 4.152 (0.241) </text:p>
          </table:table-cell>
          <table:table-cell office:value-type="string" table:style-name="tablecell">
            <text:p text:style-name="tablealignleft"> 1163133 (65725) </text:p>
          </table:table-cell>
          <table:table-cell office:value-type="string" table:style-name="tablecell">
            <text:p text:style-name="tablealignleft"> 263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1 </text:p>
          </table:table-cell>
          <table:table-cell office:value-type="string" table:style-name="tablecell">
            <text:p text:style-name="tablealignleft"> 1178.379 (0.626) </text:p>
          </table:table-cell>
          <table:table-cell office:value-type="string" table:style-name="tablecell">
            <text:p text:style-name="tablealignleft"> 1178.459 (0.24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76 (0.194) </text:p>
          </table:table-cell>
          <table:table-cell office:value-type="string" table:style-name="tablecell">
            <text:p text:style-name="tablealignleft"> 1459.752 (0.102) </text:p>
          </table:table-cell>
          <table:table-cell office:value-type="string" table:style-name="tablecell">
            <text:p text:style-name="tablealignleft"> 3.980 (0.073) </text:p>
          </table:table-cell>
          <table:table-cell office:value-type="string" table:style-name="tablecell">
            <text:p text:style-name="tablealignleft"> 1485786 (62257) </text:p>
          </table:table-cell>
          <table:table-cell office:value-type="string" table:style-name="tablecell">
            <text:p text:style-name="tablealignleft"> 259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18 (0.361) </text:p>
          </table:table-cell>
          <table:table-cell office:value-type="string" table:style-name="tablecell">
            <text:p text:style-name="tablealignleft"> 2638.290 (0.133) </text:p>
          </table:table-cell>
          <table:table-cell office:value-type="string" table:style-name="tablecell">
            <text:p text:style-name="tablealignleft"> 4.147 (0.085) </text:p>
          </table:table-cell>
          <table:table-cell office:value-type="string" table:style-name="tablecell">
            <text:p text:style-name="tablealignleft"> 1191883 (42554) </text:p>
          </table:table-cell>
          <table:table-cell office:value-type="string" table:style-name="tablecell">
            <text:p text:style-name="tablealignleft"> 278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4 </text:p>
          </table:table-cell>
          <table:table-cell office:value-type="string" table:style-name="tablecell">
            <text:p text:style-name="tablealignleft"> 1178.343 (0.385) </text:p>
          </table:table-cell>
          <table:table-cell office:value-type="string" table:style-name="tablecell">
            <text:p text:style-name="tablealignleft"> 1178.539 (0.2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40 (0.168) </text:p>
          </table:table-cell>
          <table:table-cell office:value-type="string" table:style-name="tablecell">
            <text:p text:style-name="tablealignleft"> 1459.779 (0.060) </text:p>
          </table:table-cell>
          <table:table-cell office:value-type="string" table:style-name="tablecell">
            <text:p text:style-name="tablealignleft"> 3.951 (0.045) </text:p>
          </table:table-cell>
          <table:table-cell office:value-type="string" table:style-name="tablecell">
            <text:p text:style-name="tablealignleft"> 1446750 (113709) </text:p>
          </table:table-cell>
          <table:table-cell office:value-type="string" table:style-name="tablecell">
            <text:p text:style-name="tablealignleft"> 241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49 (0.130) </text:p>
          </table:table-cell>
          <table:table-cell office:value-type="string" table:style-name="tablecell">
            <text:p text:style-name="tablealignleft"> 2638.253 (0.051) </text:p>
          </table:table-cell>
          <table:table-cell office:value-type="string" table:style-name="tablecell">
            <text:p text:style-name="tablealignleft"> 4.083 (0.061) </text:p>
          </table:table-cell>
          <table:table-cell office:value-type="string" table:style-name="tablecell">
            <text:p text:style-name="tablealignleft"> 1196224 (22430) </text:p>
          </table:table-cell>
          <table:table-cell office:value-type="string" table:style-name="tablecell">
            <text:p text:style-name="tablealignleft"> 288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2 </text:p>
          </table:table-cell>
          <table:table-cell office:value-type="string" table:style-name="tablecell">
            <text:p text:style-name="tablealignleft"> 1178.409 (0.237) </text:p>
          </table:table-cell>
          <table:table-cell office:value-type="string" table:style-name="tablecell">
            <text:p text:style-name="tablealignleft"> 1178.474 (0.09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5 </text:p>
          </table:table-cell>
          <table:table-cell office:value-type="string" table:style-name="tablecell">
            <text:p text:style-name="tablealignleft"> 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34 (0.138) </text:p>
          </table:table-cell>
          <table:table-cell office:value-type="string" table:style-name="tablecell">
            <text:p text:style-name="tablealignleft"> 1459.766 (0.046) </text:p>
          </table:table-cell>
          <table:table-cell office:value-type="string" table:style-name="tablecell">
            <text:p text:style-name="tablealignleft"> 3.948 (0.013) </text:p>
          </table:table-cell>
          <table:table-cell office:value-type="string" table:style-name="tablecell">
            <text:p text:style-name="tablealignleft"> 1491999 (19009) </text:p>
          </table:table-cell>
          <table:table-cell office:value-type="string" table:style-name="tablecell">
            <text:p text:style-name="tablealignleft"> 274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5 </text:p>
          </table:table-cell>
          <table:table-cell office:value-type="string" table:style-name="tablecell">
            <text:p text:style-name="tablealignleft"> 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50 (0.146) </text:p>
          </table:table-cell>
          <table:table-cell office:value-type="string" table:style-name="tablecell">
            <text:p text:style-name="tablealignleft"> 2638.251 (0.026) </text:p>
          </table:table-cell>
          <table:table-cell office:value-type="string" table:style-name="tablecell">
            <text:p text:style-name="tablealignleft"> 4.085 (0.029) </text:p>
          </table:table-cell>
          <table:table-cell office:value-type="string" table:style-name="tablecell">
            <text:p text:style-name="tablealignleft"> 1195797 (16665) </text:p>
          </table:table-cell>
          <table:table-cell office:value-type="string" table:style-name="tablecell">
            <text:p text:style-name="tablealignleft"> 288 </text:p>
          </table:table-cell>
        </table:table-row>
        <table:table-row>
          <table:table-cell office:value-type="string" table:style-name="tablecell">
            <text:p text:style-name="tablealignleft">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178.417 (0.162) </text:p>
          </table:table-cell>
          <table:table-cell office:value-type="string" table:style-name="tablecell">
            <text:p text:style-name="tablealignleft"> 1178.485 (0.05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p text:style-name="Text_20_body">
Table 2. Equivalent of Table 1. but now for exposures sampled every 1 second.  Also, coadds of 50 and 100 single exposures have been omitted for statistical reasons (sample size too low).</text:p>
      <text:p text:style-name="Text_20_body">
In all images the sources have a FWHM ~ 4 pix (12 mas), i.e., close to the diffraction limited of 13 mas at 2.2 micron. The fact that it is slightly smaller could be due to the fact that the extraction does not identify the full wings of the profile as part of a single source. The second order moments X2 and Y2 indicate that the sources are elongated in the X direction compared to the Y direction. <text:span text:style-name="Strong_20_Emphasis">Any logic why this might be the case?</text:span>. </text:p>
      <text:p text:style-name="Text_20_body">The difference in peak values (60000 ADU for the source at 5arcsec from the AO star and 45000 ADU for the source at 10 arcsec) is expected due to anisoplanatism (e.g. Trippe et al.) </text:p>
      <text:p text:style-name="Text_20_body">Figure 2 show that the scatter in the barycenters is anisotropic: it is a factor 2 higher in the X direction compared to the Y direction. <text:span text:style-name="Strong_20_Emphasis">Any logic why scatter is higher in the direction parallel to the wind?</text:span></text:p>
      <text:p text:style-name="Text_20_body">
<draw:frame draw:style-name="media" draw:name="" text:anchor-type="as-char" draw:z-index="0" svg:width="10.583333333333cm" svg:height="5.3710416666667cm"><draw:image xlink:href="Pictures/e19ac954abbbba308ad09b2448675f86.jpg" xlink:type="simple" xlink:show="embed" xlink:actuate="onLoad"/></draw:frame>
<draw:frame draw:style-name="media" draw:name="" text:anchor-type="as-char" draw:z-index="0" svg:width="10.583333333333cm" svg:height="5.3710416666667cm"><draw:image xlink:href="Pictures/4f5db5a3255097e30f361c2073e8236e.jpg" xlink:type="simple" xlink:show="embed" xlink:actuate="onLoad"/></draw:frame>
<draw:frame draw:style-name="media" draw:name="" text:anchor-type="as-char" draw:z-index="0" svg:width="10.583333333333cm" svg:height="5.3710416666667cm"><draw:image xlink:href="Pictures/7e10fe1880cf2bb02208660e133eb70c.jpg" xlink:type="simple" xlink:show="embed" xlink:actuate="onLoad"/></draw:frame>
<draw:frame draw:style-name="media" draw:name="" text:anchor-type="as-char" draw:z-index="0" svg:width="10.583333333333cm" svg:height="5.3710416666667cm"><draw:image xlink:href="Pictures/a578cec8dad68629883ceb95acc00e4f.jpg" xlink:type="simple" xlink:show="embed" xlink:actuate="onLoad"/></draw:frame></text:p>
      <text:p text:style-name="Text_20_body">Fig 2. Extracted barycenters in X and Y for source 1 and 2 in the single exposure images. </text:p>
      <text:p text:style-name="Text_20_body"><draw:frame draw:style-name="media" draw:name="" text:anchor-type="as-char" draw:z-index="0" svg:width="10.583333333333cm" svg:height="5.3710416666667cm"><draw:image xlink:href="Pictures/2667edbd1da53da91c813a1401cb5b08.jpg" xlink:type="simple" xlink:show="embed" xlink:actuate="onLoad"/></draw:frame>
<draw:frame draw:style-name="media" draw:name="" text:anchor-type="as-char" draw:z-index="0" svg:width="10.583333333333cm" svg:height="5.3710416666667cm"><draw:image xlink:href="Pictures/c2c58f053050f4fc6f89dd5a3a4bda3e.jpg" xlink:type="simple" xlink:show="embed" xlink:actuate="onLoad"/></draw:frame></text:p>
      <text:p text:style-name="Text_20_body">Fig3. <text:span text:style-name="Strong_20_Emphasis">Left</text:span>: Pixel position difference delta(X_IMAGE) (red) and delta(Y_IMAGE) (blue) for source 1 and 2 in single exposures. <text:span text:style-name="Strong_20_Emphasis">Right</text:span>: distance between source 1 and 2 in milliarcsec. </text:p>
      <text:p text:style-name="Text_20_body">We want to determine if there is a systematic floor to the accuracy with which we can determine the distance between the two stars. In Fig 2. the red circles show that the standard deviation of the distance measurements across series of different coadds (consisting of 1, 2, 4, 5, 10 and 20 exposures) scales as 1/sqrt(#exposures). All coadd combinations of the 100 single exposures give a similarly accurate estimate of the distance with a standard deviation of ~200-250 microarcsec (shown as green diamonds). The exposure are statistically independent samplings of the distance and summing more and more is expected to decrease the standard deviation. In this fashion a standard deviation of 10 microarcsec is expected to be reached with (200/10)^2 * 100 = 40000 exposures. </text:p>
      <text:p text:style-name="Text_20_body"><draw:frame draw:style-name="media" draw:name="" text:anchor-type="as-char" draw:z-index="0" svg:width="21.166666666667cm" style:rel-width="100%" svg:height="16.933333333333cm" style:rel-height="scale"><draw:image xlink:href="Pictures/c5a92fb0e740c492f424f5482f927646.jpg" xlink:type="simple" xlink:show="embed" xlink:actuate="onLoad"/></draw:frame></text:p>
      <text:p text:style-name="Text_20_body">Figure 2: Standard deviation in microarcsec of distance measurements measured in single exposure images and in coadds of 2,4,5, 10 and 20 exposures. Both the standard deviation of the ensemble is shown (red circles) and the standard deviation of the mean of the ensemble (green diamonds).      </text:p>
      <text:p text:style-name="Text_20_body">
Contributions to this error budget are coming from systematics in centroiding and differential tilt jitter
</text:p>
      <table:table>
        <table:table-column/>
        <table:table-column/>
        <table:table-column/>
        <table:table-row>
          <table:table-cell office:value-type="string" table:style-name="tableheader">
            <text:p text:style-name="Table_20_Heading">Source of systematic error </text:p>
          </table:table-cell>
          <table:table-cell office:value-type="string" table:style-name="tableheader">
            <text:p text:style-name="Table_20_Heading"> size (micro-arcsec)</text:p>
          </table:table-cell>
          <table:table-cell office:value-type="string" table:style-name="tableheader">
            <text:p text:style-name="Table_20_Heading">comment</text:p>
          </table:table-cell>
        </table:table-row>
        <table:table-row>
          <table:table-cell office:value-type="string" table:style-name="tablecell">
            <text:p text:style-name="tablealignleft">Centroiding </text:p>
          </table:table-cell>
          <table:table-cell office:value-type="string" table:style-name="tablecell">
            <text:p text:style-name="tablealignright">  unknown</text:p>
          </table:table-cell>
          <table:table-cell office:value-type="string" table:style-name="tablecell">
            <text:p text:style-name="tablealignleft"> </text:p>
          </table:table-cell>
        </table:table-row>
        <table:table-row>
          <table:table-cell office:value-type="string" table:style-name="tablecell">
            <text:p text:style-name="tablealignleft">Differential tilt jitter </text:p>
          </table:table-cell>
          <table:table-cell office:value-type="string" table:style-name="tablecell">
            <text:p text:style-name="tablealignright">  54</text:p>
          </table:table-cell>
          <table:table-cell office:value-type="string" table:style-name="tablecell">
            <text:p text:style-name="tablealignleft"> predicted </text:p>
          </table:table-cell>
        </table:table-row>
        <table:table-row>
          <table:table-cell office:value-type="string" table:style-name="tablecell">
            <text:p text:style-name="tablealignleft"> - </text:p>
          </table:table-cell>
          <table:table-cell office:value-type="string" table:style-name="tablecell">
            <text:p text:style-name="tablealignright">  200</text:p>
          </table:table-cell>
          <table:table-cell office:value-type="string" table:style-name="tablecell">
            <text:p text:style-name="tablealignleft"> observed</text:p>
          </table:table-cell>
        </table:table-row>
      </table:table>
      <text:p text:style-name="Text_20_body">
The prediction for the differential tilt jitter is done by scaling the description in Trippe et al. to the specifications used in our simulations. </text:p>
      <text:p text:style-name="Text_20_body">The difference between the two error budgets is that differential tilt jitter is expected to broaden the PSF on timescales longer than the wind crossing time (~3sec) while systematic centroiding errors do not cause an intrinsic broadening. For a coadd of 100 exposures which are sampled over a period of 100 or 300seconds the FWHM = 3.904 pix for source 1 and FWHM = 4.05 pix for source 2. For the single exposures it is FWHM = 3.880 and FWHM = 3.905 pix. The &lt;0.15 pix difference is much smaller than the observed scatter in the single exposures of standard deviation of ~0.6-0.7 pix in X and ~0.3-0.4 pix in Y. Especially since FWHM ~ 2 sigma for typical PSFs. The most likely explanation is that systematic errors in the centroiding dominate.</text:p>
      <text:p text:style-name="Text_20_body">Given that the single exposures are 0.001s snapshots the 40000 exposures would correspond to 4s exposure times.</text:p>
      <text:p text:style-name="Text_20_body">If the 3s samplings of 0.001s snapshots are representative of 3sec exposures this would amount to 3hrs of exposure time. 
</text:p>
      <text:p text:style-name="Horizontal_20_Line"/>
      <text:p text:style-name="Text_20_body">
<draw:frame draw:style-name="media" draw:name="" text:anchor-type="as-char" draw:z-index="0" svg:width="7.9375cm" svg:height="5.5827083333333cm"><draw:image xlink:href="Pictures/9c316c4d9b2187224845853eef83d711.png" xlink:type="simple" xlink:show="embed" xlink:actuate="onLoad"/></draw:frame>
<draw:frame draw:style-name="media" draw:name="" text:anchor-type="as-char" draw:z-index="0" svg:width="7.9375cm" svg:height="5.5827083333333cm"><draw:image xlink:href="Pictures/2f1f5128a061d33071b8dfa706fc4b0f.png" xlink:type="simple" xlink:show="embed" xlink:actuate="onLoad"/></draw:frame>
<draw:frame draw:style-name="media" draw:name="" text:anchor-type="as-char" draw:z-index="0" svg:width="7.9375cm" svg:height="5.5827083333333cm"><draw:image xlink:href="Pictures/86559a6b75aeccb904e1073ecf25cff5.png" xlink:type="simple" xlink:show="embed" xlink:actuate="onLoad"/></draw:frame></text:p>
      <text:p text:style-name="Text_20_body">Figures ?-?: Radial and profile plots (IRAF imexamine) of a single simulated exposure (0.001 second image)</text:p>
      <text:p text:style-name="Text_20_body"><draw:frame draw:style-name="media" draw:name="" text:anchor-type="as-char" draw:z-index="0" svg:width="7.9375cm" svg:height="5.5827083333333cm"><draw:image xlink:href="Pictures/2f8a864479ac4221fb9579dd9fd21732.png" xlink:type="simple" xlink:show="embed" xlink:actuate="onLoad"/></draw:frame>
<draw:frame draw:style-name="media" draw:name="" text:anchor-type="as-char" draw:z-index="0" svg:width="7.9375cm" svg:height="5.5827083333333cm"><draw:image xlink:href="Pictures/a8ac99074fca1956544b2531aac6a1af.png" xlink:type="simple" xlink:show="embed" xlink:actuate="onLoad"/></draw:frame>
<draw:frame draw:style-name="media" draw:name="" text:anchor-type="as-char" draw:z-index="0" svg:width="7.9375cm" svg:height="5.5827083333333cm"><draw:image xlink:href="Pictures/768e78886383530dde3377af939d8062.png" xlink:type="simple" xlink:show="embed" xlink:actuate="onLoad"/></draw:frame></text:p>
      <text:p text:style-name="Text_20_body">Figures ?-?: Radial and profile plots (IRAF imexamine) of a stack of 100 single simulated exposures
</text:p>
      <text:p text:style-name="Horizontal_20_Line"/>
      <text:p text:style-name="Text_20_body">
<text:p text:style-name="Preformatted_20_Text">FIXME internalmedia: projects:micado:singlecoadd.tgz</text:p></text:p>
      <text:h text:style-name="Heading_20_3" text:outline-level="3"><text:bookmark-start text:name="perfect_pupil_place_adc_simulations"/>perfect pupil place ADC simulations<text:bookmark-end text:name="perfect_pupil_place_adc_simulations"/></text:h>
      <text:list text:style-name="List_20_1">
        <text:list-item>
          <text:p text:style-name="Text_20_body"> for all tables below</text:p>
          <text:list text:style-name="List_20_1">
            <text:list-item>
              <text:p text:style-name="Text_20_body"> <text:span text:style-name="Strong_20_Emphasis">source ID</text:span> 1 is a source 5 arcsec from AO/guide star and <text:span text:style-name="Strong_20_Emphasis">source ID</text:span> 2 is a source 10 arcsec from AO/guide star</text:p>
            </text:list-item>
            <text:list-item>
              <text:p text:style-name="Text_20_body"> atmospheric sampling is 1 second</text:p>
            </text:list-item>
          </text:list>
        </text:list-item>
      </text:list>
      <text:p text:style-name="Text_20_body">
<text:span text:style-name="Strong_20_Emphasis">ZD = 0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20 (0.535) </text:p>
          </table:table-cell>
          <table:table-cell office:value-type="string" table:style-name="tablecell">
            <text:p text:style-name="tablealignleft"> 2049.122 (0.526) </text:p>
          </table:table-cell>
          <table:table-cell office:value-type="string" table:style-name="tablecell">
            <text:p text:style-name="tablealignleft"> 2049.013 (0.365) </text:p>
          </table:table-cell>
          <table:table-cell office:value-type="string" table:style-name="tablecell">
            <text:p text:style-name="tablealignleft"> 2048.993 (0.398) </text:p>
          </table:table-cell>
          <table:table-cell office:value-type="string" table:style-name="tablecell">
            <text:p text:style-name="tablealignleft"> 3.940 (0.254) </text:p>
          </table:table-cell>
          <table:table-cell office:value-type="string" table:style-name="tablecell">
            <text:p text:style-name="tablealignleft"> 1325284 (110330) </text:p>
          </table:table-cell>
          <table:table-cell office:value-type="string" table:style-name="tablecell">
            <text:p text:style-name="tablealignleft"> 221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75 (0.773) </text:p>
          </table:table-cell>
          <table:table-cell office:value-type="string" table:style-name="tablecell">
            <text:p text:style-name="tablealignleft"> 3715.675 (0.771) </text:p>
          </table:table-cell>
          <table:table-cell office:value-type="string" table:style-name="tablecell">
            <text:p text:style-name="tablealignleft"> 2049.028 (0.406) </text:p>
          </table:table-cell>
          <table:table-cell office:value-type="string" table:style-name="tablecell">
            <text:p text:style-name="tablealignleft"> 2048.995 (0.413) </text:p>
          </table:table-cell>
          <table:table-cell office:value-type="string" table:style-name="tablecell">
            <text:p text:style-name="tablealignleft"> 3.974 (0.309) </text:p>
          </table:table-cell>
          <table:table-cell office:value-type="string" table:style-name="tablecell">
            <text:p text:style-name="tablealignleft"> 1025233 (93542) </text:p>
          </table:table-cell>
          <table:table-cell office:value-type="string" table:style-name="tablecell">
            <text:p text:style-name="tablealignleft"> 208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7 </text:p>
          </table:table-cell>
          <table:table-cell office:value-type="string" table:style-name="tablecell">
            <text:p text:style-name="tablealignleft"> 1666.555 (0.900) </text:p>
          </table:table-cell>
          <table:table-cell office:value-type="string" table:style-name="tablecell">
            <text:p text:style-name="tablealignleft"> 1666.553 (0.919) </text:p>
          </table:table-cell>
          <table:table-cell office:value-type="string" table:style-name="tablecell">
            <text:p text:style-name="tablealignleft"> 0.015 (0.450) </text:p>
          </table:table-cell>
          <table:table-cell office:value-type="string" table:style-name="tablecell">
            <text:p text:style-name="tablealignleft"> 0.001 (0.47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25 (0.469) </text:p>
          </table:table-cell>
          <table:table-cell office:value-type="string" table:style-name="tablecell">
            <text:p text:style-name="tablealignleft"> 2049.121 (0.404) </text:p>
          </table:table-cell>
          <table:table-cell office:value-type="string" table:style-name="tablecell">
            <text:p text:style-name="tablealignleft"> 2049.034 (0.250) </text:p>
          </table:table-cell>
          <table:table-cell office:value-type="string" table:style-name="tablecell">
            <text:p text:style-name="tablealignleft"> 2048.994 (0.271) </text:p>
          </table:table-cell>
          <table:table-cell office:value-type="string" table:style-name="tablecell">
            <text:p text:style-name="tablealignleft"> 4.027 (0.246) </text:p>
          </table:table-cell>
          <table:table-cell office:value-type="string" table:style-name="tablecell">
            <text:p text:style-name="tablealignleft"> 1415423 (89167) </text:p>
          </table:table-cell>
          <table:table-cell office:value-type="string" table:style-name="tablecell">
            <text:p text:style-name="tablealignleft"> 256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52 (0.631) </text:p>
          </table:table-cell>
          <table:table-cell office:value-type="string" table:style-name="tablecell">
            <text:p text:style-name="tablealignleft"> 3715.668 (0.635) </text:p>
          </table:table-cell>
          <table:table-cell office:value-type="string" table:style-name="tablecell">
            <text:p text:style-name="tablealignleft"> 2049.012 (0.370) </text:p>
          </table:table-cell>
          <table:table-cell office:value-type="string" table:style-name="tablecell">
            <text:p text:style-name="tablealignleft"> 2048.996 (0.312) </text:p>
          </table:table-cell>
          <table:table-cell office:value-type="string" table:style-name="tablecell">
            <text:p text:style-name="tablealignleft"> 4.070 (0.244) </text:p>
          </table:table-cell>
          <table:table-cell office:value-type="string" table:style-name="tablecell">
            <text:p text:style-name="tablealignleft"> 1117526 (76906) </text:p>
          </table:table-cell>
          <table:table-cell office:value-type="string" table:style-name="tablecell">
            <text:p text:style-name="tablealignleft"> 259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1 </text:p>
          </table:table-cell>
          <table:table-cell office:value-type="string" table:style-name="tablecell">
            <text:p text:style-name="tablealignleft"> 1666.526 (0.778) </text:p>
          </table:table-cell>
          <table:table-cell office:value-type="string" table:style-name="tablecell">
            <text:p text:style-name="tablealignleft"> 1666.547 (0.769) </text:p>
          </table:table-cell>
          <table:table-cell office:value-type="string" table:style-name="tablecell">
            <text:p text:style-name="tablealignleft"> -0.022 (0.400) </text:p>
          </table:table-cell>
          <table:table-cell office:value-type="string" table:style-name="tablecell">
            <text:p text:style-name="tablealignleft"> 0.002 (0.34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094 (0.333) </text:p>
          </table:table-cell>
          <table:table-cell office:value-type="string" table:style-name="tablecell">
            <text:p text:style-name="tablealignleft"> 2049.122 (0.300) </text:p>
          </table:table-cell>
          <table:table-cell office:value-type="string" table:style-name="tablecell">
            <text:p text:style-name="tablealignleft"> 2049.047 (0.187) </text:p>
          </table:table-cell>
          <table:table-cell office:value-type="string" table:style-name="tablecell">
            <text:p text:style-name="tablealignleft"> 2048.994 (0.197) </text:p>
          </table:table-cell>
          <table:table-cell office:value-type="string" table:style-name="tablecell">
            <text:p text:style-name="tablealignleft"> 3.990 (0.094) </text:p>
          </table:table-cell>
          <table:table-cell office:value-type="string" table:style-name="tablecell">
            <text:p text:style-name="tablealignleft"> 1463112 (62426) </text:p>
          </table:table-cell>
          <table:table-cell office:value-type="string" table:style-name="tablecell">
            <text:p text:style-name="tablealignleft"> 283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96 (0.509) </text:p>
          </table:table-cell>
          <table:table-cell office:value-type="string" table:style-name="tablecell">
            <text:p text:style-name="tablealignleft"> 3715.662 (0.472) </text:p>
          </table:table-cell>
          <table:table-cell office:value-type="string" table:style-name="tablecell">
            <text:p text:style-name="tablealignleft"> 2048.984 (0.304) </text:p>
          </table:table-cell>
          <table:table-cell office:value-type="string" table:style-name="tablecell">
            <text:p text:style-name="tablealignleft"> 2048.997 (0.251) </text:p>
          </table:table-cell>
          <table:table-cell office:value-type="string" table:style-name="tablecell">
            <text:p text:style-name="tablealignleft"> 4.174 (0.251) </text:p>
          </table:table-cell>
          <table:table-cell office:value-type="string" table:style-name="tablecell">
            <text:p text:style-name="tablealignleft"> 1170023 (48370) </text:p>
          </table:table-cell>
          <table:table-cell office:value-type="string" table:style-name="tablecell">
            <text:p text:style-name="tablealignleft"> 290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2 </text:p>
          </table:table-cell>
          <table:table-cell office:value-type="string" table:style-name="tablecell">
            <text:p text:style-name="tablealignleft"> 1666.602 (0.615) </text:p>
          </table:table-cell>
          <table:table-cell office:value-type="string" table:style-name="tablecell">
            <text:p text:style-name="tablealignleft"> 1666.540 (0.563) </text:p>
          </table:table-cell>
          <table:table-cell office:value-type="string" table:style-name="tablecell">
            <text:p text:style-name="tablealignleft"> -0.063 (0.282) </text:p>
          </table:table-cell>
          <table:table-cell office:value-type="string" table:style-name="tablecell">
            <text:p text:style-name="tablealignleft"> 0.002 (0.21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093 (0.313) </text:p>
          </table:table-cell>
          <table:table-cell office:value-type="string" table:style-name="tablecell">
            <text:p text:style-name="tablealignleft"> 2049.123 (0.268) </text:p>
          </table:table-cell>
          <table:table-cell office:value-type="string" table:style-name="tablecell">
            <text:p text:style-name="tablealignleft"> 2049.044 (0.172) </text:p>
          </table:table-cell>
          <table:table-cell office:value-type="string" table:style-name="tablecell">
            <text:p text:style-name="tablealignleft"> 2048.992 (0.203) </text:p>
          </table:table-cell>
          <table:table-cell office:value-type="string" table:style-name="tablecell">
            <text:p text:style-name="tablealignleft"> 3.970 (0.098) </text:p>
          </table:table-cell>
          <table:table-cell office:value-type="string" table:style-name="tablecell">
            <text:p text:style-name="tablealignleft"> 1465182 (68592) </text:p>
          </table:table-cell>
          <table:table-cell office:value-type="string" table:style-name="tablecell">
            <text:p text:style-name="tablealignleft"> 282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50 (0.526) </text:p>
          </table:table-cell>
          <table:table-cell office:value-type="string" table:style-name="tablecell">
            <text:p text:style-name="tablealignleft"> 3715.664 (0.452) </text:p>
          </table:table-cell>
          <table:table-cell office:value-type="string" table:style-name="tablecell">
            <text:p text:style-name="tablealignleft"> 2048.991 (0.131) </text:p>
          </table:table-cell>
          <table:table-cell office:value-type="string" table:style-name="tablecell">
            <text:p text:style-name="tablealignleft"> 2048.998 (0.141) </text:p>
          </table:table-cell>
          <table:table-cell office:value-type="string" table:style-name="tablecell">
            <text:p text:style-name="tablealignleft"> 4.128 (0.167) </text:p>
          </table:table-cell>
          <table:table-cell office:value-type="string" table:style-name="tablecell">
            <text:p text:style-name="tablealignleft"> 1172167 (54107) </text:p>
          </table:table-cell>
          <table:table-cell office:value-type="string" table:style-name="tablecell">
            <text:p text:style-name="tablealignleft"> 294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2 </text:p>
          </table:table-cell>
          <table:table-cell office:value-type="string" table:style-name="tablecell">
            <text:p text:style-name="tablealignleft"> 1666.557 (0.599) </text:p>
          </table:table-cell>
          <table:table-cell office:value-type="string" table:style-name="tablecell">
            <text:p text:style-name="tablealignleft"> 1666.540 (0.507) </text:p>
          </table:table-cell>
          <table:table-cell office:value-type="string" table:style-name="tablecell">
            <text:p text:style-name="tablealignleft"> -0.053 (0.175) </text:p>
          </table:table-cell>
          <table:table-cell office:value-type="string" table:style-name="tablecell">
            <text:p text:style-name="tablealignleft"> 0.006 (0.17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086 (0.185) </text:p>
          </table:table-cell>
          <table:table-cell office:value-type="string" table:style-name="tablecell">
            <text:p text:style-name="tablealignleft"> 2049.124 (0.176) </text:p>
          </table:table-cell>
          <table:table-cell office:value-type="string" table:style-name="tablecell">
            <text:p text:style-name="tablealignleft"> 2049.029 (0.101) </text:p>
          </table:table-cell>
          <table:table-cell office:value-type="string" table:style-name="tablecell">
            <text:p text:style-name="tablealignleft"> 2048.995 (0.079) </text:p>
          </table:table-cell>
          <table:table-cell office:value-type="string" table:style-name="tablecell">
            <text:p text:style-name="tablealignleft"> 3.941 (0.061) </text:p>
          </table:table-cell>
          <table:table-cell office:value-type="string" table:style-name="tablecell">
            <text:p text:style-name="tablealignleft"> 1472070 (49882)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58 (0.383) </text:p>
          </table:table-cell>
          <table:table-cell office:value-type="string" table:style-name="tablecell">
            <text:p text:style-name="tablealignleft"> 3715.659 (0.294) </text:p>
          </table:table-cell>
          <table:table-cell office:value-type="string" table:style-name="tablecell">
            <text:p text:style-name="tablealignleft"> 2048.992 (0.097) </text:p>
          </table:table-cell>
          <table:table-cell office:value-type="string" table:style-name="tablecell">
            <text:p text:style-name="tablealignleft"> 2048.999 (0.097) </text:p>
          </table:table-cell>
          <table:table-cell office:value-type="string" table:style-name="tablecell">
            <text:p text:style-name="tablealignleft"> 4.146 (0.054) </text:p>
          </table:table-cell>
          <table:table-cell office:value-type="string" table:style-name="tablecell">
            <text:p text:style-name="tablealignleft"> 1180005 (38939) </text:p>
          </table:table-cell>
          <table:table-cell office:value-type="string" table:style-name="tablecell">
            <text:p text:style-name="tablealignleft"> 301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72 (0.442) </text:p>
          </table:table-cell>
          <table:table-cell office:value-type="string" table:style-name="tablecell">
            <text:p text:style-name="tablealignleft"> 1666.536 (0.364) </text:p>
          </table:table-cell>
          <table:table-cell office:value-type="string" table:style-name="tablecell">
            <text:p text:style-name="tablealignleft"> -0.036 (0.121) </text:p>
          </table:table-cell>
          <table:table-cell office:value-type="string" table:style-name="tablecell">
            <text:p text:style-name="tablealignleft"> 0.004 (0.09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085 (0.173) </text:p>
          </table:table-cell>
          <table:table-cell office:value-type="string" table:style-name="tablecell">
            <text:p text:style-name="tablealignleft"> 2049.124 (0.145) </text:p>
          </table:table-cell>
          <table:table-cell office:value-type="string" table:style-name="tablecell">
            <text:p text:style-name="tablealignleft"> 2049.028 (0.070) </text:p>
          </table:table-cell>
          <table:table-cell office:value-type="string" table:style-name="tablecell">
            <text:p text:style-name="tablealignleft"> 2048.995 (0.044) </text:p>
          </table:table-cell>
          <table:table-cell office:value-type="string" table:style-name="tablecell">
            <text:p text:style-name="tablealignleft"> 3.929 (0.036) </text:p>
          </table:table-cell>
          <table:table-cell office:value-type="string" table:style-name="tablecell">
            <text:p text:style-name="tablealignleft"> 1471528 (36941)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53 (0.129) </text:p>
          </table:table-cell>
          <table:table-cell office:value-type="string" table:style-name="tablecell">
            <text:p text:style-name="tablealignleft"> 3715.666 (0.164) </text:p>
          </table:table-cell>
          <table:table-cell office:value-type="string" table:style-name="tablecell">
            <text:p text:style-name="tablealignleft"> 2048.990 (0.047) </text:p>
          </table:table-cell>
          <table:table-cell office:value-type="string" table:style-name="tablecell">
            <text:p text:style-name="tablealignleft"> 2049.000 (0.040) </text:p>
          </table:table-cell>
          <table:table-cell office:value-type="string" table:style-name="tablecell">
            <text:p text:style-name="tablealignleft"> 4.090 (0.060) </text:p>
          </table:table-cell>
          <table:table-cell office:value-type="string" table:style-name="tablecell">
            <text:p text:style-name="tablealignleft"> 1179025 (26043) </text:p>
          </table:table-cell>
          <table:table-cell office:value-type="string" table:style-name="tablecell">
            <text:p text:style-name="tablealignleft"> 302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67 (0.236) </text:p>
          </table:table-cell>
          <table:table-cell office:value-type="string" table:style-name="tablecell">
            <text:p text:style-name="tablealignleft"> 1666.542 (0.195) </text:p>
          </table:table-cell>
          <table:table-cell office:value-type="string" table:style-name="tablecell">
            <text:p text:style-name="tablealignleft"> -0.038 (0.100) </text:p>
          </table:table-cell>
          <table:table-cell office:value-type="string" table:style-name="tablecell">
            <text:p text:style-name="tablealignleft"> 0.005 (0.049)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p text:style-name="Text_20_body">
<text:span text:style-name="Strong_20_Emphasis">ZD = 35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55 (0.519) </text:p>
          </table:table-cell>
          <table:table-cell office:value-type="string" table:style-name="tablecell">
            <text:p text:style-name="tablealignleft"> 2049.137 (0.526) </text:p>
          </table:table-cell>
          <table:table-cell office:value-type="string" table:style-name="tablecell">
            <text:p text:style-name="tablealignleft"> 2037.737 (0.379) </text:p>
          </table:table-cell>
          <table:table-cell office:value-type="string" table:style-name="tablecell">
            <text:p text:style-name="tablealignleft"> 2037.731 (0.398) </text:p>
          </table:table-cell>
          <table:table-cell office:value-type="string" table:style-name="tablecell">
            <text:p text:style-name="tablealignleft"> 3.925 (0.232) </text:p>
          </table:table-cell>
          <table:table-cell office:value-type="string" table:style-name="tablecell">
            <text:p text:style-name="tablealignleft"> 1320743 (108038) </text:p>
          </table:table-cell>
          <table:table-cell office:value-type="string" table:style-name="tablecell">
            <text:p text:style-name="tablealignleft"> 214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93 (0.769) </text:p>
          </table:table-cell>
          <table:table-cell office:value-type="string" table:style-name="tablecell">
            <text:p text:style-name="tablealignleft"> 3715.690 (0.771) </text:p>
          </table:table-cell>
          <table:table-cell office:value-type="string" table:style-name="tablecell">
            <text:p text:style-name="tablealignleft"> 2037.079 (0.411) </text:p>
          </table:table-cell>
          <table:table-cell office:value-type="string" table:style-name="tablecell">
            <text:p text:style-name="tablealignleft"> 2037.044 (0.413) </text:p>
          </table:table-cell>
          <table:table-cell office:value-type="string" table:style-name="tablecell">
            <text:p text:style-name="tablealignleft"> 3.993 (0.317) </text:p>
          </table:table-cell>
          <table:table-cell office:value-type="string" table:style-name="tablecell">
            <text:p text:style-name="tablealignleft"> 1031447 (95043) </text:p>
          </table:table-cell>
          <table:table-cell office:value-type="string" table:style-name="tablecell">
            <text:p text:style-name="tablealignleft"> 210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8 </text:p>
          </table:table-cell>
          <table:table-cell office:value-type="string" table:style-name="tablecell">
            <text:p text:style-name="tablealignleft"> 1666.537 (0.897) </text:p>
          </table:table-cell>
          <table:table-cell office:value-type="string" table:style-name="tablecell">
            <text:p text:style-name="tablealignleft"> 1666.553 (0.919) </text:p>
          </table:table-cell>
          <table:table-cell office:value-type="string" table:style-name="tablecell">
            <text:p text:style-name="tablealignleft"> -0.658 (0.469) </text:p>
          </table:table-cell>
          <table:table-cell office:value-type="string" table:style-name="tablecell">
            <text:p text:style-name="tablealignleft"> -0.687 (0.47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45 (0.441) </text:p>
          </table:table-cell>
          <table:table-cell office:value-type="string" table:style-name="tablecell">
            <text:p text:style-name="tablealignleft"> 2049.137 (0.404) </text:p>
          </table:table-cell>
          <table:table-cell office:value-type="string" table:style-name="tablecell">
            <text:p text:style-name="tablealignleft"> 2037.762 (0.238) </text:p>
          </table:table-cell>
          <table:table-cell office:value-type="string" table:style-name="tablecell">
            <text:p text:style-name="tablealignleft"> 2037.732 (0.271) </text:p>
          </table:table-cell>
          <table:table-cell office:value-type="string" table:style-name="tablecell">
            <text:p text:style-name="tablealignleft"> 4.010 (0.244) </text:p>
          </table:table-cell>
          <table:table-cell office:value-type="string" table:style-name="tablecell">
            <text:p text:style-name="tablealignleft"> 1425150 (86403) </text:p>
          </table:table-cell>
          <table:table-cell office:value-type="string" table:style-name="tablecell">
            <text:p text:style-name="tablealignleft"> 256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78 (0.628) </text:p>
          </table:table-cell>
          <table:table-cell office:value-type="string" table:style-name="tablecell">
            <text:p text:style-name="tablealignleft"> 3715.684 (0.634) </text:p>
          </table:table-cell>
          <table:table-cell office:value-type="string" table:style-name="tablecell">
            <text:p text:style-name="tablealignleft"> 2037.061 (0.365) </text:p>
          </table:table-cell>
          <table:table-cell office:value-type="string" table:style-name="tablecell">
            <text:p text:style-name="tablealignleft"> 2037.045 (0.311) </text:p>
          </table:table-cell>
          <table:table-cell office:value-type="string" table:style-name="tablecell">
            <text:p text:style-name="tablealignleft"> 4.065 (0.245) </text:p>
          </table:table-cell>
          <table:table-cell office:value-type="string" table:style-name="tablecell">
            <text:p text:style-name="tablealignleft"> 1123847 (76615) </text:p>
          </table:table-cell>
          <table:table-cell office:value-type="string" table:style-name="tablecell">
            <text:p text:style-name="tablealignleft"> 259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1 </text:p>
          </table:table-cell>
          <table:table-cell office:value-type="string" table:style-name="tablecell">
            <text:p text:style-name="tablealignleft"> 1666.533 (0.780) </text:p>
          </table:table-cell>
          <table:table-cell office:value-type="string" table:style-name="tablecell">
            <text:p text:style-name="tablealignleft"> 1666.547 (0.769) </text:p>
          </table:table-cell>
          <table:table-cell office:value-type="string" table:style-name="tablecell">
            <text:p text:style-name="tablealignleft"> -0.701 (0.401) </text:p>
          </table:table-cell>
          <table:table-cell office:value-type="string" table:style-name="tablecell">
            <text:p text:style-name="tablealignleft"> -0.687 (0.34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17 (0.318) </text:p>
          </table:table-cell>
          <table:table-cell office:value-type="string" table:style-name="tablecell">
            <text:p text:style-name="tablealignleft"> 2049.137 (0.300) </text:p>
          </table:table-cell>
          <table:table-cell office:value-type="string" table:style-name="tablecell">
            <text:p text:style-name="tablealignleft"> 2037.790 (0.178) </text:p>
          </table:table-cell>
          <table:table-cell office:value-type="string" table:style-name="tablecell">
            <text:p text:style-name="tablealignleft"> 2037.733 (0.197) </text:p>
          </table:table-cell>
          <table:table-cell office:value-type="string" table:style-name="tablecell">
            <text:p text:style-name="tablealignleft"> 3.982 (0.092) </text:p>
          </table:table-cell>
          <table:table-cell office:value-type="string" table:style-name="tablecell">
            <text:p text:style-name="tablealignleft"> 1473584 (54922) </text:p>
          </table:table-cell>
          <table:table-cell office:value-type="string" table:style-name="tablecell">
            <text:p text:style-name="tablealignleft"> 281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704 (0.503) </text:p>
          </table:table-cell>
          <table:table-cell office:value-type="string" table:style-name="tablecell">
            <text:p text:style-name="tablealignleft"> 3715.677 (0.472) </text:p>
          </table:table-cell>
          <table:table-cell office:value-type="string" table:style-name="tablecell">
            <text:p text:style-name="tablealignleft"> 2037.027 (0.301) </text:p>
          </table:table-cell>
          <table:table-cell office:value-type="string" table:style-name="tablecell">
            <text:p text:style-name="tablealignleft"> 2037.046 (0.251) </text:p>
          </table:table-cell>
          <table:table-cell office:value-type="string" table:style-name="tablecell">
            <text:p text:style-name="tablealignleft"> 4.170 (0.244) </text:p>
          </table:table-cell>
          <table:table-cell office:value-type="string" table:style-name="tablecell">
            <text:p text:style-name="tablealignleft"> 1177129 (48664) </text:p>
          </table:table-cell>
          <table:table-cell office:value-type="string" table:style-name="tablecell">
            <text:p text:style-name="tablealignleft"> 291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3 </text:p>
          </table:table-cell>
          <table:table-cell office:value-type="string" table:style-name="tablecell">
            <text:p text:style-name="tablealignleft"> 1666.587 (0.603) </text:p>
          </table:table-cell>
          <table:table-cell office:value-type="string" table:style-name="tablecell">
            <text:p text:style-name="tablealignleft"> 1666.539 (0.563) </text:p>
          </table:table-cell>
          <table:table-cell office:value-type="string" table:style-name="tablecell">
            <text:p text:style-name="tablealignleft"> -0.762 (0.275) </text:p>
          </table:table-cell>
          <table:table-cell office:value-type="string" table:style-name="tablecell">
            <text:p text:style-name="tablealignleft"> -0.687 (0.21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16 (0.313) </text:p>
          </table:table-cell>
          <table:table-cell office:value-type="string" table:style-name="tablecell">
            <text:p text:style-name="tablealignleft"> 2049.139 (0.268) </text:p>
          </table:table-cell>
          <table:table-cell office:value-type="string" table:style-name="tablecell">
            <text:p text:style-name="tablealignleft"> 2037.773 (0.175) </text:p>
          </table:table-cell>
          <table:table-cell office:value-type="string" table:style-name="tablecell">
            <text:p text:style-name="tablealignleft"> 2037.730 (0.203) </text:p>
          </table:table-cell>
          <table:table-cell office:value-type="string" table:style-name="tablecell">
            <text:p text:style-name="tablealignleft"> 3.973 (0.094) </text:p>
          </table:table-cell>
          <table:table-cell office:value-type="string" table:style-name="tablecell">
            <text:p text:style-name="tablealignleft"> 1478942 (62801) </text:p>
          </table:table-cell>
          <table:table-cell office:value-type="string" table:style-name="tablecell">
            <text:p text:style-name="tablealignleft"> 285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65 (0.526) </text:p>
          </table:table-cell>
          <table:table-cell office:value-type="string" table:style-name="tablecell">
            <text:p text:style-name="tablealignleft"> 3715.679 (0.452) </text:p>
          </table:table-cell>
          <table:table-cell office:value-type="string" table:style-name="tablecell">
            <text:p text:style-name="tablealignleft"> 2037.043 (0.132) </text:p>
          </table:table-cell>
          <table:table-cell office:value-type="string" table:style-name="tablecell">
            <text:p text:style-name="tablealignleft"> 2037.047 (0.141) </text:p>
          </table:table-cell>
          <table:table-cell office:value-type="string" table:style-name="tablecell">
            <text:p text:style-name="tablealignleft"> 4.126 (0.163) </text:p>
          </table:table-cell>
          <table:table-cell office:value-type="string" table:style-name="tablecell">
            <text:p text:style-name="tablealignleft"> 1180548 (53634) </text:p>
          </table:table-cell>
          <table:table-cell office:value-type="string" table:style-name="tablecell">
            <text:p text:style-name="tablealignleft"> 295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1 </text:p>
          </table:table-cell>
          <table:table-cell office:value-type="string" table:style-name="tablecell">
            <text:p text:style-name="tablealignleft"> 1666.548 (0.600) </text:p>
          </table:table-cell>
          <table:table-cell office:value-type="string" table:style-name="tablecell">
            <text:p text:style-name="tablealignleft"> 1666.540 (0.507) </text:p>
          </table:table-cell>
          <table:table-cell office:value-type="string" table:style-name="tablecell">
            <text:p text:style-name="tablealignleft"> -0.730 (0.175) </text:p>
          </table:table-cell>
          <table:table-cell office:value-type="string" table:style-name="tablecell">
            <text:p text:style-name="tablealignleft"> -0.683 (0.17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01 (0.187) </text:p>
          </table:table-cell>
          <table:table-cell office:value-type="string" table:style-name="tablecell">
            <text:p text:style-name="tablealignleft"> 2049.139 (0.176) </text:p>
          </table:table-cell>
          <table:table-cell office:value-type="string" table:style-name="tablecell">
            <text:p text:style-name="tablealignleft"> 2037.767 (0.102) </text:p>
          </table:table-cell>
          <table:table-cell office:value-type="string" table:style-name="tablecell">
            <text:p text:style-name="tablealignleft"> 2037.733 (0.079) </text:p>
          </table:table-cell>
          <table:table-cell office:value-type="string" table:style-name="tablecell">
            <text:p text:style-name="tablealignleft"> 3.933 (0.068) </text:p>
          </table:table-cell>
          <table:table-cell office:value-type="string" table:style-name="tablecell">
            <text:p text:style-name="tablealignleft"> 1490360 (52927) </text:p>
          </table:table-cell>
          <table:table-cell office:value-type="string" table:style-name="tablecell">
            <text:p text:style-name="tablealignleft"> 28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70 (0.383) </text:p>
          </table:table-cell>
          <table:table-cell office:value-type="string" table:style-name="tablecell">
            <text:p text:style-name="tablealignleft"> 3715.674 (0.294) </text:p>
          </table:table-cell>
          <table:table-cell office:value-type="string" table:style-name="tablecell">
            <text:p text:style-name="tablealignleft"> 2037.040 (0.097) </text:p>
          </table:table-cell>
          <table:table-cell office:value-type="string" table:style-name="tablecell">
            <text:p text:style-name="tablealignleft"> 2037.049 (0.097) </text:p>
          </table:table-cell>
          <table:table-cell office:value-type="string" table:style-name="tablecell">
            <text:p text:style-name="tablealignleft"> 4.145 (0.056) </text:p>
          </table:table-cell>
          <table:table-cell office:value-type="string" table:style-name="tablecell">
            <text:p text:style-name="tablealignleft"> 1194461 (41288)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69 (0.441) </text:p>
          </table:table-cell>
          <table:table-cell office:value-type="string" table:style-name="tablecell">
            <text:p text:style-name="tablealignleft"> 1666.535 (0.364) </text:p>
          </table:table-cell>
          <table:table-cell office:value-type="string" table:style-name="tablecell">
            <text:p text:style-name="tablealignleft"> -0.727 (0.124) </text:p>
          </table:table-cell>
          <table:table-cell office:value-type="string" table:style-name="tablecell">
            <text:p text:style-name="tablealignleft"> -0.685 (0.09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03 (0.176) </text:p>
          </table:table-cell>
          <table:table-cell office:value-type="string" table:style-name="tablecell">
            <text:p text:style-name="tablealignleft"> 2049.139 (0.145) </text:p>
          </table:table-cell>
          <table:table-cell office:value-type="string" table:style-name="tablecell">
            <text:p text:style-name="tablealignleft"> 2037.769 (0.072) </text:p>
          </table:table-cell>
          <table:table-cell office:value-type="string" table:style-name="tablecell">
            <text:p text:style-name="tablealignleft"> 2037.734 (0.044) </text:p>
          </table:table-cell>
          <table:table-cell office:value-type="string" table:style-name="tablecell">
            <text:p text:style-name="tablealignleft"> 3.928 (0.059) </text:p>
          </table:table-cell>
          <table:table-cell office:value-type="string" table:style-name="tablecell">
            <text:p text:style-name="tablealignleft"> 1489307 (36116) </text:p>
          </table:table-cell>
          <table:table-cell office:value-type="string" table:style-name="tablecell">
            <text:p text:style-name="tablealignleft"> 291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70 (0.131) </text:p>
          </table:table-cell>
          <table:table-cell office:value-type="string" table:style-name="tablecell">
            <text:p text:style-name="tablealignleft"> 3715.681 (0.164) </text:p>
          </table:table-cell>
          <table:table-cell office:value-type="string" table:style-name="tablecell">
            <text:p text:style-name="tablealignleft"> 2037.043 (0.046) </text:p>
          </table:table-cell>
          <table:table-cell office:value-type="string" table:style-name="tablecell">
            <text:p text:style-name="tablealignleft"> 2037.049 (0.040) </text:p>
          </table:table-cell>
          <table:table-cell office:value-type="string" table:style-name="tablecell">
            <text:p text:style-name="tablealignleft"> 4.087 (0.053) </text:p>
          </table:table-cell>
          <table:table-cell office:value-type="string" table:style-name="tablecell">
            <text:p text:style-name="tablealignleft"> 1193503 (24630) </text:p>
          </table:table-cell>
          <table:table-cell office:value-type="string" table:style-name="tablecell">
            <text:p text:style-name="tablealignleft"> 305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67 (0.243) </text:p>
          </table:table-cell>
          <table:table-cell office:value-type="string" table:style-name="tablecell">
            <text:p text:style-name="tablealignleft"> 1666.542 (0.195) </text:p>
          </table:table-cell>
          <table:table-cell office:value-type="string" table:style-name="tablecell">
            <text:p text:style-name="tablealignleft"> -0.726 (0.100) </text:p>
          </table:table-cell>
          <table:table-cell office:value-type="string" table:style-name="tablecell">
            <text:p text:style-name="tablealignleft"> -0.685 (0.049)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p text:style-name="Text_20_body"><text:span text:style-name="Strong_20_Emphasis">ZD = 30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41 (0.521) </text:p>
          </table:table-cell>
          <table:table-cell office:value-type="string" table:style-name="tablecell">
            <text:p text:style-name="tablealignleft"> 2049.133 (0.526) </text:p>
          </table:table-cell>
          <table:table-cell office:value-type="string" table:style-name="tablecell">
            <text:p text:style-name="tablealignleft"> 2039.717 (0.371) </text:p>
          </table:table-cell>
          <table:table-cell office:value-type="string" table:style-name="tablecell">
            <text:p text:style-name="tablealignleft"> 2039.705 (0.398) </text:p>
          </table:table-cell>
          <table:table-cell office:value-type="string" table:style-name="tablecell">
            <text:p text:style-name="tablealignleft"> 3.931 (0.241) </text:p>
          </table:table-cell>
          <table:table-cell office:value-type="string" table:style-name="tablecell">
            <text:p text:style-name="tablealignleft"> 1323013 (107868) </text:p>
          </table:table-cell>
          <table:table-cell office:value-type="string" table:style-name="tablecell">
            <text:p text:style-name="tablealignleft"> 216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81 (0.776) </text:p>
          </table:table-cell>
          <table:table-cell office:value-type="string" table:style-name="tablecell">
            <text:p text:style-name="tablealignleft"> 3715.685 (0.771) </text:p>
          </table:table-cell>
          <table:table-cell office:value-type="string" table:style-name="tablecell">
            <text:p text:style-name="tablealignleft"> 2040.013 (0.410) </text:p>
          </table:table-cell>
          <table:table-cell office:value-type="string" table:style-name="tablecell">
            <text:p text:style-name="tablealignleft"> 2039.972 (0.413) </text:p>
          </table:table-cell>
          <table:table-cell office:value-type="string" table:style-name="tablecell">
            <text:p text:style-name="tablealignleft"> 3.988 (0.325) </text:p>
          </table:table-cell>
          <table:table-cell office:value-type="string" table:style-name="tablecell">
            <text:p text:style-name="tablealignleft"> 1030178 (94907) </text:p>
          </table:table-cell>
          <table:table-cell office:value-type="string" table:style-name="tablecell">
            <text:p text:style-name="tablealignleft"> 209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8 </text:p>
          </table:table-cell>
          <table:table-cell office:value-type="string" table:style-name="tablecell">
            <text:p text:style-name="tablealignleft"> 1666.540 (0.895) </text:p>
          </table:table-cell>
          <table:table-cell office:value-type="string" table:style-name="tablecell">
            <text:p text:style-name="tablealignleft"> 1666.553 (0.920) </text:p>
          </table:table-cell>
          <table:table-cell office:value-type="string" table:style-name="tablecell">
            <text:p text:style-name="tablealignleft"> 0.296 (0.464) </text:p>
          </table:table-cell>
          <table:table-cell office:value-type="string" table:style-name="tablecell">
            <text:p text:style-name="tablealignleft"> 0.267 (0.47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45 (0.440) </text:p>
          </table:table-cell>
          <table:table-cell office:value-type="string" table:style-name="tablecell">
            <text:p text:style-name="tablealignleft"> 2049.132 (0.404) </text:p>
          </table:table-cell>
          <table:table-cell office:value-type="string" table:style-name="tablecell">
            <text:p text:style-name="tablealignleft"> 2039.740 (0.236) </text:p>
          </table:table-cell>
          <table:table-cell office:value-type="string" table:style-name="tablecell">
            <text:p text:style-name="tablealignleft"> 2039.706 (0.270) </text:p>
          </table:table-cell>
          <table:table-cell office:value-type="string" table:style-name="tablecell">
            <text:p text:style-name="tablealignleft"> 4.014 (0.244) </text:p>
          </table:table-cell>
          <table:table-cell office:value-type="string" table:style-name="tablecell">
            <text:p text:style-name="tablealignleft"> 1425881 (86213) </text:p>
          </table:table-cell>
          <table:table-cell office:value-type="string" table:style-name="tablecell">
            <text:p text:style-name="tablealignleft"> 256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72 (0.660) </text:p>
          </table:table-cell>
          <table:table-cell office:value-type="string" table:style-name="tablecell">
            <text:p text:style-name="tablealignleft"> 3715.679 (0.635) </text:p>
          </table:table-cell>
          <table:table-cell office:value-type="string" table:style-name="tablecell">
            <text:p text:style-name="tablealignleft"> 2039.976 (0.372) </text:p>
          </table:table-cell>
          <table:table-cell office:value-type="string" table:style-name="tablecell">
            <text:p text:style-name="tablealignleft"> 2039.973 (0.312) </text:p>
          </table:table-cell>
          <table:table-cell office:value-type="string" table:style-name="tablecell">
            <text:p text:style-name="tablealignleft"> 4.099 (0.298) </text:p>
          </table:table-cell>
          <table:table-cell office:value-type="string" table:style-name="tablecell">
            <text:p text:style-name="tablealignleft"> 1127743 (73798) </text:p>
          </table:table-cell>
          <table:table-cell office:value-type="string" table:style-name="tablecell">
            <text:p text:style-name="tablealignleft"> 260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1 </text:p>
          </table:table-cell>
          <table:table-cell office:value-type="string" table:style-name="tablecell">
            <text:p text:style-name="tablealignleft"> 1666.527 (0.800) </text:p>
          </table:table-cell>
          <table:table-cell office:value-type="string" table:style-name="tablecell">
            <text:p text:style-name="tablealignleft"> 1666.547 (0.770) </text:p>
          </table:table-cell>
          <table:table-cell office:value-type="string" table:style-name="tablecell">
            <text:p text:style-name="tablealignleft"> 0.236 (0.416) </text:p>
          </table:table-cell>
          <table:table-cell office:value-type="string" table:style-name="tablecell">
            <text:p text:style-name="tablealignleft"> 0.267 (0.34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03 (0.332) </text:p>
          </table:table-cell>
          <table:table-cell office:value-type="string" table:style-name="tablecell">
            <text:p text:style-name="tablealignleft"> 2049.132 (0.300) </text:p>
          </table:table-cell>
          <table:table-cell office:value-type="string" table:style-name="tablecell">
            <text:p text:style-name="tablealignleft"> 2039.759 (0.184) </text:p>
          </table:table-cell>
          <table:table-cell office:value-type="string" table:style-name="tablecell">
            <text:p text:style-name="tablealignleft"> 2039.707 (0.197) </text:p>
          </table:table-cell>
          <table:table-cell office:value-type="string" table:style-name="tablecell">
            <text:p text:style-name="tablealignleft"> 3.986 (0.093) </text:p>
          </table:table-cell>
          <table:table-cell office:value-type="string" table:style-name="tablecell">
            <text:p text:style-name="tablealignleft"> 1477319 (55055) </text:p>
          </table:table-cell>
          <table:table-cell office:value-type="string" table:style-name="tablecell">
            <text:p text:style-name="tablealignleft"> 283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92 (0.494) </text:p>
          </table:table-cell>
          <table:table-cell office:value-type="string" table:style-name="tablecell">
            <text:p text:style-name="tablealignleft"> 3715.672 (0.472) </text:p>
          </table:table-cell>
          <table:table-cell office:value-type="string" table:style-name="tablecell">
            <text:p text:style-name="tablealignleft"> 2039.967 (0.279) </text:p>
          </table:table-cell>
          <table:table-cell office:value-type="string" table:style-name="tablecell">
            <text:p text:style-name="tablealignleft"> 2039.974 (0.249) </text:p>
          </table:table-cell>
          <table:table-cell office:value-type="string" table:style-name="tablecell">
            <text:p text:style-name="tablealignleft"> 4.160 (0.230) </text:p>
          </table:table-cell>
          <table:table-cell office:value-type="string" table:style-name="tablecell">
            <text:p text:style-name="tablealignleft"> 1178620 (41568) </text:p>
          </table:table-cell>
          <table:table-cell office:value-type="string" table:style-name="tablecell">
            <text:p text:style-name="tablealignleft"> 291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2 </text:p>
          </table:table-cell>
          <table:table-cell office:value-type="string" table:style-name="tablecell">
            <text:p text:style-name="tablealignleft"> 1666.589 (0.614) </text:p>
          </table:table-cell>
          <table:table-cell office:value-type="string" table:style-name="tablecell">
            <text:p text:style-name="tablealignleft"> 1666.540 (0.564) </text:p>
          </table:table-cell>
          <table:table-cell office:value-type="string" table:style-name="tablecell">
            <text:p text:style-name="tablealignleft"> 0.208 (0.267) </text:p>
          </table:table-cell>
          <table:table-cell office:value-type="string" table:style-name="tablecell">
            <text:p text:style-name="tablealignleft"> 0.267 (0.21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11 (0.314) </text:p>
          </table:table-cell>
          <table:table-cell office:value-type="string" table:style-name="tablecell">
            <text:p text:style-name="tablealignleft"> 2049.134 (0.268) </text:p>
          </table:table-cell>
          <table:table-cell office:value-type="string" table:style-name="tablecell">
            <text:p text:style-name="tablealignleft"> 2039.747 (0.175) </text:p>
          </table:table-cell>
          <table:table-cell office:value-type="string" table:style-name="tablecell">
            <text:p text:style-name="tablealignleft"> 2039.704 (0.203) </text:p>
          </table:table-cell>
          <table:table-cell office:value-type="string" table:style-name="tablecell">
            <text:p text:style-name="tablealignleft"> 3.975 (0.098) </text:p>
          </table:table-cell>
          <table:table-cell office:value-type="string" table:style-name="tablecell">
            <text:p text:style-name="tablealignleft"> 1480382 (61721) </text:p>
          </table:table-cell>
          <table:table-cell office:value-type="string" table:style-name="tablecell">
            <text:p text:style-name="tablealignleft"> 285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61 (0.526) </text:p>
          </table:table-cell>
          <table:table-cell office:value-type="string" table:style-name="tablecell">
            <text:p text:style-name="tablealignleft"> 3715.674 (0.452) </text:p>
          </table:table-cell>
          <table:table-cell office:value-type="string" table:style-name="tablecell">
            <text:p text:style-name="tablealignleft"> 2039.971 (0.132) </text:p>
          </table:table-cell>
          <table:table-cell office:value-type="string" table:style-name="tablecell">
            <text:p text:style-name="tablealignleft"> 2039.974 (0.141) </text:p>
          </table:table-cell>
          <table:table-cell office:value-type="string" table:style-name="tablecell">
            <text:p text:style-name="tablealignleft"> 4.128 (0.165) </text:p>
          </table:table-cell>
          <table:table-cell office:value-type="string" table:style-name="tablecell">
            <text:p text:style-name="tablealignleft"> 1182443 (51613) </text:p>
          </table:table-cell>
          <table:table-cell office:value-type="string" table:style-name="tablecell">
            <text:p text:style-name="tablealignleft"> 295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1 </text:p>
          </table:table-cell>
          <table:table-cell office:value-type="string" table:style-name="tablecell">
            <text:p text:style-name="tablealignleft"> 1666.550 (0.600) </text:p>
          </table:table-cell>
          <table:table-cell office:value-type="string" table:style-name="tablecell">
            <text:p text:style-name="tablealignleft"> 1666.540 (0.507) </text:p>
          </table:table-cell>
          <table:table-cell office:value-type="string" table:style-name="tablecell">
            <text:p text:style-name="tablealignleft"> 0.223 (0.177) </text:p>
          </table:table-cell>
          <table:table-cell office:value-type="string" table:style-name="tablecell">
            <text:p text:style-name="tablealignleft"> 0.270 (0.17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097 (0.188) </text:p>
          </table:table-cell>
          <table:table-cell office:value-type="string" table:style-name="tablecell">
            <text:p text:style-name="tablealignleft"> 2049.134 (0.176) </text:p>
          </table:table-cell>
          <table:table-cell office:value-type="string" table:style-name="tablecell">
            <text:p text:style-name="tablealignleft"> 2039.741 (0.103) </text:p>
          </table:table-cell>
          <table:table-cell office:value-type="string" table:style-name="tablecell">
            <text:p text:style-name="tablealignleft"> 2039.707 (0.079) </text:p>
          </table:table-cell>
          <table:table-cell office:value-type="string" table:style-name="tablecell">
            <text:p text:style-name="tablealignleft"> 3.934 (0.067) </text:p>
          </table:table-cell>
          <table:table-cell office:value-type="string" table:style-name="tablecell">
            <text:p text:style-name="tablealignleft"> 1493535 (53225)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64 (0.383) </text:p>
          </table:table-cell>
          <table:table-cell office:value-type="string" table:style-name="tablecell">
            <text:p text:style-name="tablealignleft"> 3715.670 (0.294) </text:p>
          </table:table-cell>
          <table:table-cell office:value-type="string" table:style-name="tablecell">
            <text:p text:style-name="tablealignleft"> 2039.970 (0.098) </text:p>
          </table:table-cell>
          <table:table-cell office:value-type="string" table:style-name="tablecell">
            <text:p text:style-name="tablealignleft"> 2039.976 (0.097) </text:p>
          </table:table-cell>
          <table:table-cell office:value-type="string" table:style-name="tablecell">
            <text:p text:style-name="tablealignleft"> 4.141 (0.057) </text:p>
          </table:table-cell>
          <table:table-cell office:value-type="string" table:style-name="tablecell">
            <text:p text:style-name="tablealignleft"> 1197191 (41426)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67 (0.442) </text:p>
          </table:table-cell>
          <table:table-cell office:value-type="string" table:style-name="tablecell">
            <text:p text:style-name="tablealignleft"> 1666.535 (0.363) </text:p>
          </table:table-cell>
          <table:table-cell office:value-type="string" table:style-name="tablecell">
            <text:p text:style-name="tablealignleft"> 0.229 (0.126) </text:p>
          </table:table-cell>
          <table:table-cell office:value-type="string" table:style-name="tablecell">
            <text:p text:style-name="tablealignleft"> 0.269 (0.09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098 (0.174) </text:p>
          </table:table-cell>
          <table:table-cell office:value-type="string" table:style-name="tablecell">
            <text:p text:style-name="tablealignleft"> 2049.134 (0.145) </text:p>
          </table:table-cell>
          <table:table-cell office:value-type="string" table:style-name="tablecell">
            <text:p text:style-name="tablealignleft"> 2039.743 (0.070) </text:p>
          </table:table-cell>
          <table:table-cell office:value-type="string" table:style-name="tablecell">
            <text:p text:style-name="tablealignleft"> 2039.708 (0.044) </text:p>
          </table:table-cell>
          <table:table-cell office:value-type="string" table:style-name="tablecell">
            <text:p text:style-name="tablealignleft"> 3.927 (0.057) </text:p>
          </table:table-cell>
          <table:table-cell office:value-type="string" table:style-name="tablecell">
            <text:p text:style-name="tablealignleft"> 1492422 (36189)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64 (0.128) </text:p>
          </table:table-cell>
          <table:table-cell office:value-type="string" table:style-name="tablecell">
            <text:p text:style-name="tablealignleft"> 3715.677 (0.164) </text:p>
          </table:table-cell>
          <table:table-cell office:value-type="string" table:style-name="tablecell">
            <text:p text:style-name="tablealignleft"> 2039.968 (0.045) </text:p>
          </table:table-cell>
          <table:table-cell office:value-type="string" table:style-name="tablecell">
            <text:p text:style-name="tablealignleft"> 2039.976 (0.040) </text:p>
          </table:table-cell>
          <table:table-cell office:value-type="string" table:style-name="tablecell">
            <text:p text:style-name="tablealignleft"> 4.093 (0.068) </text:p>
          </table:table-cell>
          <table:table-cell office:value-type="string" table:style-name="tablecell">
            <text:p text:style-name="tablealignleft"> 1196253 (24687) </text:p>
          </table:table-cell>
          <table:table-cell office:value-type="string" table:style-name="tablecell">
            <text:p text:style-name="tablealignleft"> 304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66 (0.241) </text:p>
          </table:table-cell>
          <table:table-cell office:value-type="string" table:style-name="tablecell">
            <text:p text:style-name="tablealignleft"> 1666.542 (0.195) </text:p>
          </table:table-cell>
          <table:table-cell office:value-type="string" table:style-name="tablecell">
            <text:p text:style-name="tablealignleft"> 0.225 (0.099) </text:p>
          </table:table-cell>
          <table:table-cell office:value-type="string" table:style-name="tablecell">
            <text:p text:style-name="tablealignleft"> 0.269 (0.049)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p text:style-name="Text_20_body"><text:span text:style-name="Strong_20_Emphasis">ZD = 60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55 (0.540) </text:p>
          </table:table-cell>
          <table:table-cell office:value-type="string" table:style-name="tablecell">
            <text:p text:style-name="tablealignleft"> 2049.147 (0.526) </text:p>
          </table:table-cell>
          <table:table-cell office:value-type="string" table:style-name="tablecell">
            <text:p text:style-name="tablealignleft"> 2021.238 (0.370) </text:p>
          </table:table-cell>
          <table:table-cell office:value-type="string" table:style-name="tablecell">
            <text:p text:style-name="tablealignleft"> 2021.233 (0.398) </text:p>
          </table:table-cell>
          <table:table-cell office:value-type="string" table:style-name="tablecell">
            <text:p text:style-name="tablealignleft"> 3.942 (0.288) </text:p>
          </table:table-cell>
          <table:table-cell office:value-type="string" table:style-name="tablecell">
            <text:p text:style-name="tablealignleft"> 1324296 (109351) </text:p>
          </table:table-cell>
          <table:table-cell office:value-type="string" table:style-name="tablecell">
            <text:p text:style-name="tablealignleft"> 219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95 (0.765) </text:p>
          </table:table-cell>
          <table:table-cell office:value-type="string" table:style-name="tablecell">
            <text:p text:style-name="tablealignleft"> 3715.699 (0.771) </text:p>
          </table:table-cell>
          <table:table-cell office:value-type="string" table:style-name="tablecell">
            <text:p text:style-name="tablealignleft"> 2021.299 (0.415) </text:p>
          </table:table-cell>
          <table:table-cell office:value-type="string" table:style-name="tablecell">
            <text:p text:style-name="tablealignleft"> 2021.271 (0.414) </text:p>
          </table:table-cell>
          <table:table-cell office:value-type="string" table:style-name="tablecell">
            <text:p text:style-name="tablealignleft"> 3.960 (0.286) </text:p>
          </table:table-cell>
          <table:table-cell office:value-type="string" table:style-name="tablecell">
            <text:p text:style-name="tablealignleft"> 1022258 (96416) </text:p>
          </table:table-cell>
          <table:table-cell office:value-type="string" table:style-name="tablecell">
            <text:p text:style-name="tablealignleft"> 207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7 </text:p>
          </table:table-cell>
          <table:table-cell office:value-type="string" table:style-name="tablecell">
            <text:p text:style-name="tablealignleft"> 1666.540 (0.899) </text:p>
          </table:table-cell>
          <table:table-cell office:value-type="string" table:style-name="tablecell">
            <text:p text:style-name="tablealignleft"> 1666.551 (0.920) </text:p>
          </table:table-cell>
          <table:table-cell office:value-type="string" table:style-name="tablecell">
            <text:p text:style-name="tablealignleft"> 0.062 (0.453) </text:p>
          </table:table-cell>
          <table:table-cell office:value-type="string" table:style-name="tablecell">
            <text:p text:style-name="tablealignleft"> 0.039 (0.47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53 (0.438) </text:p>
          </table:table-cell>
          <table:table-cell office:value-type="string" table:style-name="tablecell">
            <text:p text:style-name="tablealignleft"> 2049.147 (0.404) </text:p>
          </table:table-cell>
          <table:table-cell office:value-type="string" table:style-name="tablecell">
            <text:p text:style-name="tablealignleft"> 2021.289 (0.246) </text:p>
          </table:table-cell>
          <table:table-cell office:value-type="string" table:style-name="tablecell">
            <text:p text:style-name="tablealignleft"> 2021.233 (0.271) </text:p>
          </table:table-cell>
          <table:table-cell office:value-type="string" table:style-name="tablecell">
            <text:p text:style-name="tablealignleft"> 4.024 (0.238) </text:p>
          </table:table-cell>
          <table:table-cell office:value-type="string" table:style-name="tablecell">
            <text:p text:style-name="tablealignleft"> 1427484 (82806) </text:p>
          </table:table-cell>
          <table:table-cell office:value-type="string" table:style-name="tablecell">
            <text:p text:style-name="tablealignleft"> 259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82 (0.628) </text:p>
          </table:table-cell>
          <table:table-cell office:value-type="string" table:style-name="tablecell">
            <text:p text:style-name="tablealignleft"> 3715.693 (0.635) </text:p>
          </table:table-cell>
          <table:table-cell office:value-type="string" table:style-name="tablecell">
            <text:p text:style-name="tablealignleft"> 2021.289 (0.369) </text:p>
          </table:table-cell>
          <table:table-cell office:value-type="string" table:style-name="tablecell">
            <text:p text:style-name="tablealignleft"> 2021.273 (0.311) </text:p>
          </table:table-cell>
          <table:table-cell office:value-type="string" table:style-name="tablecell">
            <text:p text:style-name="tablealignleft"> 4.066 (0.242) </text:p>
          </table:table-cell>
          <table:table-cell office:value-type="string" table:style-name="tablecell">
            <text:p text:style-name="tablealignleft"> 1122864 (78126) </text:p>
          </table:table-cell>
          <table:table-cell office:value-type="string" table:style-name="tablecell">
            <text:p text:style-name="tablealignleft"> 260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1 </text:p>
          </table:table-cell>
          <table:table-cell office:value-type="string" table:style-name="tablecell">
            <text:p text:style-name="tablealignleft"> 1666.528 (0.773) </text:p>
          </table:table-cell>
          <table:table-cell office:value-type="string" table:style-name="tablecell">
            <text:p text:style-name="tablealignleft"> 1666.545 (0.769) </text:p>
          </table:table-cell>
          <table:table-cell office:value-type="string" table:style-name="tablecell">
            <text:p text:style-name="tablealignleft"> 0.001 (0.416) </text:p>
          </table:table-cell>
          <table:table-cell office:value-type="string" table:style-name="tablecell">
            <text:p text:style-name="tablealignleft"> 0.040 (0.344)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22 (0.332) </text:p>
          </table:table-cell>
          <table:table-cell office:value-type="string" table:style-name="tablecell">
            <text:p text:style-name="tablealignleft"> 2049.148 (0.300) </text:p>
          </table:table-cell>
          <table:table-cell office:value-type="string" table:style-name="tablecell">
            <text:p text:style-name="tablealignleft"> 2021.285 (0.181) </text:p>
          </table:table-cell>
          <table:table-cell office:value-type="string" table:style-name="tablecell">
            <text:p text:style-name="tablealignleft"> 2021.234 (0.197) </text:p>
          </table:table-cell>
          <table:table-cell office:value-type="string" table:style-name="tablecell">
            <text:p text:style-name="tablealignleft"> 3.986 (0.098) </text:p>
          </table:table-cell>
          <table:table-cell office:value-type="string" table:style-name="tablecell">
            <text:p text:style-name="tablealignleft"> 1474357 (64167) </text:p>
          </table:table-cell>
          <table:table-cell office:value-type="string" table:style-name="tablecell">
            <text:p text:style-name="tablealignleft"> 281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704 (0.498) </text:p>
          </table:table-cell>
          <table:table-cell office:value-type="string" table:style-name="tablecell">
            <text:p text:style-name="tablealignleft"> 3715.686 (0.472) </text:p>
          </table:table-cell>
          <table:table-cell office:value-type="string" table:style-name="tablecell">
            <text:p text:style-name="tablealignleft"> 2021.234 (0.288) </text:p>
          </table:table-cell>
          <table:table-cell office:value-type="string" table:style-name="tablecell">
            <text:p text:style-name="tablealignleft"> 2021.273 (0.251) </text:p>
          </table:table-cell>
          <table:table-cell office:value-type="string" table:style-name="tablecell">
            <text:p text:style-name="tablealignleft"> 4.129 (0.192) </text:p>
          </table:table-cell>
          <table:table-cell office:value-type="string" table:style-name="tablecell">
            <text:p text:style-name="tablealignleft"> 1176266 (54692) </text:p>
          </table:table-cell>
          <table:table-cell office:value-type="string" table:style-name="tablecell">
            <text:p text:style-name="tablealignleft"> 290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3 </text:p>
          </table:table-cell>
          <table:table-cell office:value-type="string" table:style-name="tablecell">
            <text:p text:style-name="tablealignleft"> 1666.582 (0.599) </text:p>
          </table:table-cell>
          <table:table-cell office:value-type="string" table:style-name="tablecell">
            <text:p text:style-name="tablealignleft"> 1666.538 (0.563) </text:p>
          </table:table-cell>
          <table:table-cell office:value-type="string" table:style-name="tablecell">
            <text:p text:style-name="tablealignleft"> -0.051 (0.275) </text:p>
          </table:table-cell>
          <table:table-cell office:value-type="string" table:style-name="tablecell">
            <text:p text:style-name="tablealignleft"> 0.039 (0.21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34 (0.318) </text:p>
          </table:table-cell>
          <table:table-cell office:value-type="string" table:style-name="tablecell">
            <text:p text:style-name="tablealignleft"> 2049.149 (0.268) </text:p>
          </table:table-cell>
          <table:table-cell office:value-type="string" table:style-name="tablecell">
            <text:p text:style-name="tablealignleft"> 2021.261 (0.164) </text:p>
          </table:table-cell>
          <table:table-cell office:value-type="string" table:style-name="tablecell">
            <text:p text:style-name="tablealignleft"> 2021.231 (0.203) </text:p>
          </table:table-cell>
          <table:table-cell office:value-type="string" table:style-name="tablecell">
            <text:p text:style-name="tablealignleft"> 3.960 (0.096) </text:p>
          </table:table-cell>
          <table:table-cell office:value-type="string" table:style-name="tablecell">
            <text:p text:style-name="tablealignleft"> 1472308 (65987) </text:p>
          </table:table-cell>
          <table:table-cell office:value-type="string" table:style-name="tablecell">
            <text:p text:style-name="tablealignleft"> 278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70 (0.525) </text:p>
          </table:table-cell>
          <table:table-cell office:value-type="string" table:style-name="tablecell">
            <text:p text:style-name="tablealignleft"> 3715.688 (0.452) </text:p>
          </table:table-cell>
          <table:table-cell office:value-type="string" table:style-name="tablecell">
            <text:p text:style-name="tablealignleft"> 2021.263 (0.127) </text:p>
          </table:table-cell>
          <table:table-cell office:value-type="string" table:style-name="tablecell">
            <text:p text:style-name="tablealignleft"> 2021.275 (0.141) </text:p>
          </table:table-cell>
          <table:table-cell office:value-type="string" table:style-name="tablecell">
            <text:p text:style-name="tablealignleft"> 4.114 (0.179) </text:p>
          </table:table-cell>
          <table:table-cell office:value-type="string" table:style-name="tablecell">
            <text:p text:style-name="tablealignleft"> 1181814 (51974) </text:p>
          </table:table-cell>
          <table:table-cell office:value-type="string" table:style-name="tablecell">
            <text:p text:style-name="tablealignleft"> 295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2 </text:p>
          </table:table-cell>
          <table:table-cell office:value-type="string" table:style-name="tablecell">
            <text:p text:style-name="tablealignleft"> 1666.536 (0.594) </text:p>
          </table:table-cell>
          <table:table-cell office:value-type="string" table:style-name="tablecell">
            <text:p text:style-name="tablealignleft"> 1666.539 (0.507) </text:p>
          </table:table-cell>
          <table:table-cell office:value-type="string" table:style-name="tablecell">
            <text:p text:style-name="tablealignleft"> 0.002 (0.172) </text:p>
          </table:table-cell>
          <table:table-cell office:value-type="string" table:style-name="tablecell">
            <text:p text:style-name="tablealignleft"> 0.044 (0.17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11 (0.187) </text:p>
          </table:table-cell>
          <table:table-cell office:value-type="string" table:style-name="tablecell">
            <text:p text:style-name="tablealignleft"> 2049.149 (0.176) </text:p>
          </table:table-cell>
          <table:table-cell office:value-type="string" table:style-name="tablecell">
            <text:p text:style-name="tablealignleft"> 2021.267 (0.106) </text:p>
          </table:table-cell>
          <table:table-cell office:value-type="string" table:style-name="tablecell">
            <text:p text:style-name="tablealignleft"> 2021.235 (0.079) </text:p>
          </table:table-cell>
          <table:table-cell office:value-type="string" table:style-name="tablecell">
            <text:p text:style-name="tablealignleft"> 3.930 (0.056) </text:p>
          </table:table-cell>
          <table:table-cell office:value-type="string" table:style-name="tablecell">
            <text:p text:style-name="tablealignleft"> 1487282 (50494) </text:p>
          </table:table-cell>
          <table:table-cell office:value-type="string" table:style-name="tablecell">
            <text:p text:style-name="tablealignleft"> 28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81 (0.382) </text:p>
          </table:table-cell>
          <table:table-cell office:value-type="string" table:style-name="tablecell">
            <text:p text:style-name="tablealignleft"> 3715.683 (0.294) </text:p>
          </table:table-cell>
          <table:table-cell office:value-type="string" table:style-name="tablecell">
            <text:p text:style-name="tablealignleft"> 2021.270 (0.096) </text:p>
          </table:table-cell>
          <table:table-cell office:value-type="string" table:style-name="tablecell">
            <text:p text:style-name="tablealignleft"> 2021.277 (0.097) </text:p>
          </table:table-cell>
          <table:table-cell office:value-type="string" table:style-name="tablecell">
            <text:p text:style-name="tablealignleft"> 4.122 (0.063) </text:p>
          </table:table-cell>
          <table:table-cell office:value-type="string" table:style-name="tablecell">
            <text:p text:style-name="tablealignleft"> 1192211 (39429) </text:p>
          </table:table-cell>
          <table:table-cell office:value-type="string" table:style-name="tablecell">
            <text:p text:style-name="tablealignleft"> 302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70 (0.441) </text:p>
          </table:table-cell>
          <table:table-cell office:value-type="string" table:style-name="tablecell">
            <text:p text:style-name="tablealignleft"> 1666.534 (0.363) </text:p>
          </table:table-cell>
          <table:table-cell office:value-type="string" table:style-name="tablecell">
            <text:p text:style-name="tablealignleft"> 0.003 (0.128) </text:p>
          </table:table-cell>
          <table:table-cell office:value-type="string" table:style-name="tablecell">
            <text:p text:style-name="tablealignleft"> 0.042 (0.09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13 (0.176) </text:p>
          </table:table-cell>
          <table:table-cell office:value-type="string" table:style-name="tablecell">
            <text:p text:style-name="tablealignleft"> 2049.149 (0.145) </text:p>
          </table:table-cell>
          <table:table-cell office:value-type="string" table:style-name="tablecell">
            <text:p text:style-name="tablealignleft"> 2021.264 (0.072) </text:p>
          </table:table-cell>
          <table:table-cell office:value-type="string" table:style-name="tablecell">
            <text:p text:style-name="tablealignleft"> 2021.235 (0.044) </text:p>
          </table:table-cell>
          <table:table-cell office:value-type="string" table:style-name="tablecell">
            <text:p text:style-name="tablealignleft"> 3.920 (0.037) </text:p>
          </table:table-cell>
          <table:table-cell office:value-type="string" table:style-name="tablecell">
            <text:p text:style-name="tablealignleft"> 1486682 (39624) </text:p>
          </table:table-cell>
          <table:table-cell office:value-type="string" table:style-name="tablecell">
            <text:p text:style-name="tablealignleft"> 291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80 (0.129) </text:p>
          </table:table-cell>
          <table:table-cell office:value-type="string" table:style-name="tablecell">
            <text:p text:style-name="tablealignleft"> 3715.690 (0.164) </text:p>
          </table:table-cell>
          <table:table-cell office:value-type="string" table:style-name="tablecell">
            <text:p text:style-name="tablealignleft"> 2021.271 (0.049) </text:p>
          </table:table-cell>
          <table:table-cell office:value-type="string" table:style-name="tablecell">
            <text:p text:style-name="tablealignleft"> 2021.277 (0.040) </text:p>
          </table:table-cell>
          <table:table-cell office:value-type="string" table:style-name="tablecell">
            <text:p text:style-name="tablealignleft"> 4.073 (0.058) </text:p>
          </table:table-cell>
          <table:table-cell office:value-type="string" table:style-name="tablecell">
            <text:p text:style-name="tablealignleft"> 1191547 (28934)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67 (0.241) </text:p>
          </table:table-cell>
          <table:table-cell office:value-type="string" table:style-name="tablecell">
            <text:p text:style-name="tablealignleft"> 1666.541 (0.195) </text:p>
          </table:table-cell>
          <table:table-cell office:value-type="string" table:style-name="tablecell">
            <text:p text:style-name="tablealignleft"> 0.007 (0.103) </text:p>
          </table:table-cell>
          <table:table-cell office:value-type="string" table:style-name="tablecell">
            <text:p text:style-name="tablealignleft"> 0.042 (0.0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p text:style-name="Text_20_body">
<text:span text:style-name="Strong_20_Emphasis">ZD = 0 deg without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68 (0.524) </text:p>
          </table:table-cell>
          <table:table-cell office:value-type="string" table:style-name="tablecell">
            <text:p text:style-name="tablealignleft"> 1459.866 (0.526) </text:p>
          </table:table-cell>
          <table:table-cell office:value-type="string" table:style-name="tablecell">
            <text:p text:style-name="tablealignleft"> 1459.732 (0.406) </text:p>
          </table:table-cell>
          <table:table-cell office:value-type="string" table:style-name="tablecell">
            <text:p text:style-name="tablealignleft"> 1459.736 (0.400) </text:p>
          </table:table-cell>
          <table:table-cell office:value-type="string" table:style-name="tablecell">
            <text:p text:style-name="tablealignleft"> 3.884 (0.141) </text:p>
          </table:table-cell>
          <table:table-cell office:value-type="string" table:style-name="tablecell">
            <text:p text:style-name="tablealignleft"> 1254071 (119759) </text:p>
          </table:table-cell>
          <table:table-cell office:value-type="string" table:style-name="tablecell">
            <text:p text:style-name="tablealignleft"> 163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64 (0.757) </text:p>
          </table:table-cell>
          <table:table-cell office:value-type="string" table:style-name="tablecell">
            <text:p text:style-name="tablealignleft"> 2638.265 (0.772) </text:p>
          </table:table-cell>
          <table:table-cell office:value-type="string" table:style-name="tablecell">
            <text:p text:style-name="tablealignleft"> 2638.255 (0.420) </text:p>
          </table:table-cell>
          <table:table-cell office:value-type="string" table:style-name="tablecell">
            <text:p text:style-name="tablealignleft"> 2638.249 (0.415) </text:p>
          </table:table-cell>
          <table:table-cell office:value-type="string" table:style-name="tablecell">
            <text:p text:style-name="tablealignleft"> 3.930 (0.214) </text:p>
          </table:table-cell>
          <table:table-cell office:value-type="string" table:style-name="tablecell">
            <text:p text:style-name="tablealignleft"> 966125 (110074) </text:p>
          </table:table-cell>
          <table:table-cell office:value-type="string" table:style-name="tablecell">
            <text:p text:style-name="tablealignleft"> 158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5.1 </text:p>
          </table:table-cell>
          <table:table-cell office:value-type="string" table:style-name="tablecell">
            <text:p text:style-name="tablealignleft"> 1178.396 (0.893) </text:p>
          </table:table-cell>
          <table:table-cell office:value-type="string" table:style-name="tablecell">
            <text:p text:style-name="tablealignleft"> 1178.399 (0.921) </text:p>
          </table:table-cell>
          <table:table-cell office:value-type="string" table:style-name="tablecell">
            <text:p text:style-name="tablealignleft"> 1178.524 (0.475) </text:p>
          </table:table-cell>
          <table:table-cell office:value-type="string" table:style-name="tablecell">
            <text:p text:style-name="tablealignleft"> 1178.513 (0.472)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78 (0.417) </text:p>
          </table:table-cell>
          <table:table-cell office:value-type="string" table:style-name="tablecell">
            <text:p text:style-name="tablealignleft"> 1459.866 (0.404) </text:p>
          </table:table-cell>
          <table:table-cell office:value-type="string" table:style-name="tablecell">
            <text:p text:style-name="tablealignleft"> 1459.768 (0.275) </text:p>
          </table:table-cell>
          <table:table-cell office:value-type="string" table:style-name="tablecell">
            <text:p text:style-name="tablealignleft"> 1459.737 (0.272) </text:p>
          </table:table-cell>
          <table:table-cell office:value-type="string" table:style-name="tablecell">
            <text:p text:style-name="tablealignleft"> 3.987 (0.177) </text:p>
          </table:table-cell>
          <table:table-cell office:value-type="string" table:style-name="tablecell">
            <text:p text:style-name="tablealignleft"> 1366792 (128284) </text:p>
          </table:table-cell>
          <table:table-cell office:value-type="string" table:style-name="tablecell">
            <text:p text:style-name="tablealignleft"> 198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58 (0.656) </text:p>
          </table:table-cell>
          <table:table-cell office:value-type="string" table:style-name="tablecell">
            <text:p text:style-name="tablealignleft"> 2638.258 (0.637) </text:p>
          </table:table-cell>
          <table:table-cell office:value-type="string" table:style-name="tablecell">
            <text:p text:style-name="tablealignleft"> 2638.276 (0.363) </text:p>
          </table:table-cell>
          <table:table-cell office:value-type="string" table:style-name="tablecell">
            <text:p text:style-name="tablealignleft"> 2638.252 (0.312) </text:p>
          </table:table-cell>
          <table:table-cell office:value-type="string" table:style-name="tablecell">
            <text:p text:style-name="tablealignleft"> 4.086 (0.267) </text:p>
          </table:table-cell>
          <table:table-cell office:value-type="string" table:style-name="tablecell">
            <text:p text:style-name="tablealignleft"> 1095880 (88204) </text:p>
          </table:table-cell>
          <table:table-cell office:value-type="string" table:style-name="tablecell">
            <text:p text:style-name="tablealignleft"> 224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5 </text:p>
          </table:table-cell>
          <table:table-cell office:value-type="string" table:style-name="tablecell">
            <text:p text:style-name="tablealignleft"> 1178.380 (0.805) </text:p>
          </table:table-cell>
          <table:table-cell office:value-type="string" table:style-name="tablecell">
            <text:p text:style-name="tablealignleft"> 1178.392 (0.772) </text:p>
          </table:table-cell>
          <table:table-cell office:value-type="string" table:style-name="tablecell">
            <text:p text:style-name="tablealignleft"> 1178.507 (0.435) </text:p>
          </table:table-cell>
          <table:table-cell office:value-type="string" table:style-name="tablecell">
            <text:p text:style-name="tablealignleft"> 1178.515 (0.34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63 (0.357) </text:p>
          </table:table-cell>
          <table:table-cell office:value-type="string" table:style-name="tablecell">
            <text:p text:style-name="tablealignleft"> 1459.867 (0.301) </text:p>
          </table:table-cell>
          <table:table-cell office:value-type="string" table:style-name="tablecell">
            <text:p text:style-name="tablealignleft"> 1459.769 (0.194) </text:p>
          </table:table-cell>
          <table:table-cell office:value-type="string" table:style-name="tablecell">
            <text:p text:style-name="tablealignleft"> 1459.738 (0.198) </text:p>
          </table:table-cell>
          <table:table-cell office:value-type="string" table:style-name="tablecell">
            <text:p text:style-name="tablealignleft"> 3.969 (0.097) </text:p>
          </table:table-cell>
          <table:table-cell office:value-type="string" table:style-name="tablecell">
            <text:p text:style-name="tablealignleft"> 1439098 (94023) </text:p>
          </table:table-cell>
          <table:table-cell office:value-type="string" table:style-name="tablecell">
            <text:p text:style-name="tablealignleft"> 231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40 (0.454) </text:p>
          </table:table-cell>
          <table:table-cell office:value-type="string" table:style-name="tablecell">
            <text:p text:style-name="tablealignleft"> 2638.251 (0.472) </text:p>
          </table:table-cell>
          <table:table-cell office:value-type="string" table:style-name="tablecell">
            <text:p text:style-name="tablealignleft"> 2638.251 (0.306) </text:p>
          </table:table-cell>
          <table:table-cell office:value-type="string" table:style-name="tablecell">
            <text:p text:style-name="tablealignleft"> 2638.253 (0.252) </text:p>
          </table:table-cell>
          <table:table-cell office:value-type="string" table:style-name="tablecell">
            <text:p text:style-name="tablealignleft"> 4.188 (0.239) </text:p>
          </table:table-cell>
          <table:table-cell office:value-type="string" table:style-name="tablecell">
            <text:p text:style-name="tablealignleft"> 1150882 (87792) </text:p>
          </table:table-cell>
          <table:table-cell office:value-type="string" table:style-name="tablecell">
            <text:p text:style-name="tablealignleft"> 250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3 </text:p>
          </table:table-cell>
          <table:table-cell office:value-type="string" table:style-name="tablecell">
            <text:p text:style-name="tablealignleft"> 1178.377 (0.567) </text:p>
          </table:table-cell>
          <table:table-cell office:value-type="string" table:style-name="tablecell">
            <text:p text:style-name="tablealignleft"> 1178.384 (0.563) </text:p>
          </table:table-cell>
          <table:table-cell office:value-type="string" table:style-name="tablecell">
            <text:p text:style-name="tablealignleft"> 1178.483 (0.273) </text:p>
          </table:table-cell>
          <table:table-cell office:value-type="string" table:style-name="tablecell">
            <text:p text:style-name="tablealignleft"> 1178.516 (0.21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73 (0.362) </text:p>
          </table:table-cell>
          <table:table-cell office:value-type="string" table:style-name="tablecell">
            <text:p text:style-name="tablealignleft"> 1459.869 (0.268) </text:p>
          </table:table-cell>
          <table:table-cell office:value-type="string" table:style-name="tablecell">
            <text:p text:style-name="tablealignleft"> 1459.772 (0.193) </text:p>
          </table:table-cell>
          <table:table-cell office:value-type="string" table:style-name="tablecell">
            <text:p text:style-name="tablealignleft"> 1459.735 (0.204) </text:p>
          </table:table-cell>
          <table:table-cell office:value-type="string" table:style-name="tablecell">
            <text:p text:style-name="tablealignleft"> 4.023 (0.111) </text:p>
          </table:table-cell>
          <table:table-cell office:value-type="string" table:style-name="tablecell">
            <text:p text:style-name="tablealignleft"> 1435484 (109567) </text:p>
          </table:table-cell>
          <table:table-cell office:value-type="string" table:style-name="tablecell">
            <text:p text:style-name="tablealignleft"> 232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52 (0.529) </text:p>
          </table:table-cell>
          <table:table-cell office:value-type="string" table:style-name="tablecell">
            <text:p text:style-name="tablealignleft"> 2638.253 (0.452) </text:p>
          </table:table-cell>
          <table:table-cell office:value-type="string" table:style-name="tablecell">
            <text:p text:style-name="tablealignleft"> 2638.231 (0.150) </text:p>
          </table:table-cell>
          <table:table-cell office:value-type="string" table:style-name="tablecell">
            <text:p text:style-name="tablealignleft"> 2638.252 (0.144) </text:p>
          </table:table-cell>
          <table:table-cell office:value-type="string" table:style-name="tablecell">
            <text:p text:style-name="tablealignleft"> 4.152 (0.241) </text:p>
          </table:table-cell>
          <table:table-cell office:value-type="string" table:style-name="tablecell">
            <text:p text:style-name="tablealignleft"> 1163133 (65725) </text:p>
          </table:table-cell>
          <table:table-cell office:value-type="string" table:style-name="tablecell">
            <text:p text:style-name="tablealignleft"> 263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1 </text:p>
          </table:table-cell>
          <table:table-cell office:value-type="string" table:style-name="tablecell">
            <text:p text:style-name="tablealignleft"> 1178.379 (0.626) </text:p>
          </table:table-cell>
          <table:table-cell office:value-type="string" table:style-name="tablecell">
            <text:p text:style-name="tablealignleft"> 1178.385 (0.508) </text:p>
          </table:table-cell>
          <table:table-cell office:value-type="string" table:style-name="tablecell">
            <text:p text:style-name="tablealignleft"> 1178.459 (0.245) </text:p>
          </table:table-cell>
          <table:table-cell office:value-type="string" table:style-name="tablecell">
            <text:p text:style-name="tablealignleft"> 1178.517 (0.18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76 (0.194) </text:p>
          </table:table-cell>
          <table:table-cell office:value-type="string" table:style-name="tablecell">
            <text:p text:style-name="tablealignleft"> 1459.869 (0.177) </text:p>
          </table:table-cell>
          <table:table-cell office:value-type="string" table:style-name="tablecell">
            <text:p text:style-name="tablealignleft"> 1459.752 (0.102) </text:p>
          </table:table-cell>
          <table:table-cell office:value-type="string" table:style-name="tablecell">
            <text:p text:style-name="tablealignleft"> 1459.739 (0.079) </text:p>
          </table:table-cell>
          <table:table-cell office:value-type="string" table:style-name="tablecell">
            <text:p text:style-name="tablealignleft"> 3.980 (0.073) </text:p>
          </table:table-cell>
          <table:table-cell office:value-type="string" table:style-name="tablecell">
            <text:p text:style-name="tablealignleft"> 1485786 (62257) </text:p>
          </table:table-cell>
          <table:table-cell office:value-type="string" table:style-name="tablecell">
            <text:p text:style-name="tablealignleft"> 25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18 (0.361) </text:p>
          </table:table-cell>
          <table:table-cell office:value-type="string" table:style-name="tablecell">
            <text:p text:style-name="tablealignleft"> 2638.248 (0.294) </text:p>
          </table:table-cell>
          <table:table-cell office:value-type="string" table:style-name="tablecell">
            <text:p text:style-name="tablealignleft"> 2638.290 (0.133) </text:p>
          </table:table-cell>
          <table:table-cell office:value-type="string" table:style-name="tablecell">
            <text:p text:style-name="tablealignleft"> 2638.255 (0.097) </text:p>
          </table:table-cell>
          <table:table-cell office:value-type="string" table:style-name="tablecell">
            <text:p text:style-name="tablealignleft"> 4.147 (0.085) </text:p>
          </table:table-cell>
          <table:table-cell office:value-type="string" table:style-name="tablecell">
            <text:p text:style-name="tablealignleft"> 1191883 (42554) </text:p>
          </table:table-cell>
          <table:table-cell office:value-type="string" table:style-name="tablecell">
            <text:p text:style-name="tablealignleft"> 278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4 </text:p>
          </table:table-cell>
          <table:table-cell office:value-type="string" table:style-name="tablecell">
            <text:p text:style-name="tablealignleft"> 1178.343 (0.385) </text:p>
          </table:table-cell>
          <table:table-cell office:value-type="string" table:style-name="tablecell">
            <text:p text:style-name="tablealignleft"> 1178.379 (0.364) </text:p>
          </table:table-cell>
          <table:table-cell office:value-type="string" table:style-name="tablecell">
            <text:p text:style-name="tablealignleft"> 1178.539 (0.200) </text:p>
          </table:table-cell>
          <table:table-cell office:value-type="string" table:style-name="tablecell">
            <text:p text:style-name="tablealignleft"> 1178.516 (0.09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40 (0.168) </text:p>
          </table:table-cell>
          <table:table-cell office:value-type="string" table:style-name="tablecell">
            <text:p text:style-name="tablealignleft"> 1459.869 (0.145) </text:p>
          </table:table-cell>
          <table:table-cell office:value-type="string" table:style-name="tablecell">
            <text:p text:style-name="tablealignleft"> 1459.779 (0.060) </text:p>
          </table:table-cell>
          <table:table-cell office:value-type="string" table:style-name="tablecell">
            <text:p text:style-name="tablealignleft"> 1459.740 (0.044) </text:p>
          </table:table-cell>
          <table:table-cell office:value-type="string" table:style-name="tablecell">
            <text:p text:style-name="tablealignleft"> 3.951 (0.045) </text:p>
          </table:table-cell>
          <table:table-cell office:value-type="string" table:style-name="tablecell">
            <text:p text:style-name="tablealignleft"> 1446750 (113709) </text:p>
          </table:table-cell>
          <table:table-cell office:value-type="string" table:style-name="tablecell">
            <text:p text:style-name="tablealignleft"> 241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49 (0.130) </text:p>
          </table:table-cell>
          <table:table-cell office:value-type="string" table:style-name="tablecell">
            <text:p text:style-name="tablealignleft"> 2638.256 (0.165) </text:p>
          </table:table-cell>
          <table:table-cell office:value-type="string" table:style-name="tablecell">
            <text:p text:style-name="tablealignleft"> 2638.253 (0.051) </text:p>
          </table:table-cell>
          <table:table-cell office:value-type="string" table:style-name="tablecell">
            <text:p text:style-name="tablealignleft"> 2638.255 (0.040) </text:p>
          </table:table-cell>
          <table:table-cell office:value-type="string" table:style-name="tablecell">
            <text:p text:style-name="tablealignleft"> 4.083 (0.061) </text:p>
          </table:table-cell>
          <table:table-cell office:value-type="string" table:style-name="tablecell">
            <text:p text:style-name="tablealignleft"> 1196224 (22430) </text:p>
          </table:table-cell>
          <table:table-cell office:value-type="string" table:style-name="tablecell">
            <text:p text:style-name="tablealignleft"> 288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2 </text:p>
          </table:table-cell>
          <table:table-cell office:value-type="string" table:style-name="tablecell">
            <text:p text:style-name="tablealignleft"> 1178.409 (0.237) </text:p>
          </table:table-cell>
          <table:table-cell office:value-type="string" table:style-name="tablecell">
            <text:p text:style-name="tablealignleft"> 1178.387 (0.195) </text:p>
          </table:table-cell>
          <table:table-cell office:value-type="string" table:style-name="tablecell">
            <text:p text:style-name="tablealignleft"> 1178.474 (0.094) </text:p>
          </table:table-cell>
          <table:table-cell office:value-type="string" table:style-name="tablecell">
            <text:p text:style-name="tablealignleft"> 1178.516 (0.049)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list text:style-name="List_20_1">
        <text:list-item>
          <text:p text:style-name="Text_20_body"> summary tables</text:p>
        </text:list-item>
      </text:list>
      <text:p text:style-name="Text_20_body">
<text:span text:style-name="Strong_20_Emphasis">ZD = 0,30,35,60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086 (0.185) </text:p>
          </table:table-cell>
          <table:table-cell office:value-type="string" table:style-name="tablecell">
            <text:p text:style-name="tablealignleft"> 2049.124 (0.176) </text:p>
          </table:table-cell>
          <table:table-cell office:value-type="string" table:style-name="tablecell">
            <text:p text:style-name="tablealignleft"> 2049.029 (0.101) </text:p>
          </table:table-cell>
          <table:table-cell office:value-type="string" table:style-name="tablecell">
            <text:p text:style-name="tablealignleft"> 2048.995 (0.079) </text:p>
          </table:table-cell>
          <table:table-cell office:value-type="string" table:style-name="tablecell">
            <text:p text:style-name="tablealignleft"> 3.941 (0.061) </text:p>
          </table:table-cell>
          <table:table-cell office:value-type="string" table:style-name="tablecell">
            <text:p text:style-name="tablealignleft"> 1472070 (49882)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58 (0.383) </text:p>
          </table:table-cell>
          <table:table-cell office:value-type="string" table:style-name="tablecell">
            <text:p text:style-name="tablealignleft"> 3715.659 (0.294) </text:p>
          </table:table-cell>
          <table:table-cell office:value-type="string" table:style-name="tablecell">
            <text:p text:style-name="tablealignleft"> 2048.992 (0.097) </text:p>
          </table:table-cell>
          <table:table-cell office:value-type="string" table:style-name="tablecell">
            <text:p text:style-name="tablealignleft"> 2048.999 (0.097) </text:p>
          </table:table-cell>
          <table:table-cell office:value-type="string" table:style-name="tablecell">
            <text:p text:style-name="tablealignleft"> 4.146 (0.054) </text:p>
          </table:table-cell>
          <table:table-cell office:value-type="string" table:style-name="tablecell">
            <text:p text:style-name="tablealignleft"> 1180005 (38939) </text:p>
          </table:table-cell>
          <table:table-cell office:value-type="string" table:style-name="tablecell">
            <text:p text:style-name="tablealignleft"> 301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72 (0.442) </text:p>
          </table:table-cell>
          <table:table-cell office:value-type="string" table:style-name="tablecell">
            <text:p text:style-name="tablealignleft"> 1666.536 (0.364) </text:p>
          </table:table-cell>
          <table:table-cell office:value-type="string" table:style-name="tablecell">
            <text:p text:style-name="tablealignleft"> -0.036 (0.121) </text:p>
          </table:table-cell>
          <table:table-cell office:value-type="string" table:style-name="tablecell">
            <text:p text:style-name="tablealignleft"> 0.004 (0.09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01 (0.187) </text:p>
          </table:table-cell>
          <table:table-cell office:value-type="string" table:style-name="tablecell">
            <text:p text:style-name="tablealignleft"> 2049.139 (0.176) </text:p>
          </table:table-cell>
          <table:table-cell office:value-type="string" table:style-name="tablecell">
            <text:p text:style-name="tablealignleft"> 2037.767 (0.102) </text:p>
          </table:table-cell>
          <table:table-cell office:value-type="string" table:style-name="tablecell">
            <text:p text:style-name="tablealignleft"> 2037.733 (0.079) </text:p>
          </table:table-cell>
          <table:table-cell office:value-type="string" table:style-name="tablecell">
            <text:p text:style-name="tablealignleft"> 3.933 (0.068) </text:p>
          </table:table-cell>
          <table:table-cell office:value-type="string" table:style-name="tablecell">
            <text:p text:style-name="tablealignleft"> 1490360 (52927) </text:p>
          </table:table-cell>
          <table:table-cell office:value-type="string" table:style-name="tablecell">
            <text:p text:style-name="tablealignleft"> 28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70 (0.383) </text:p>
          </table:table-cell>
          <table:table-cell office:value-type="string" table:style-name="tablecell">
            <text:p text:style-name="tablealignleft"> 3715.674 (0.294) </text:p>
          </table:table-cell>
          <table:table-cell office:value-type="string" table:style-name="tablecell">
            <text:p text:style-name="tablealignleft"> 2037.040 (0.097) </text:p>
          </table:table-cell>
          <table:table-cell office:value-type="string" table:style-name="tablecell">
            <text:p text:style-name="tablealignleft"> 2037.049 (0.097) </text:p>
          </table:table-cell>
          <table:table-cell office:value-type="string" table:style-name="tablecell">
            <text:p text:style-name="tablealignleft"> 4.145 (0.056) </text:p>
          </table:table-cell>
          <table:table-cell office:value-type="string" table:style-name="tablecell">
            <text:p text:style-name="tablealignleft"> 1194461 (41288)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69 (0.441) </text:p>
          </table:table-cell>
          <table:table-cell office:value-type="string" table:style-name="tablecell">
            <text:p text:style-name="tablealignleft"> 1666.535 (0.364) </text:p>
          </table:table-cell>
          <table:table-cell office:value-type="string" table:style-name="tablecell">
            <text:p text:style-name="tablealignleft"> -0.727 (0.124) </text:p>
          </table:table-cell>
          <table:table-cell office:value-type="string" table:style-name="tablecell">
            <text:p text:style-name="tablealignleft"> -0.685 (0.09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097 (0.188) </text:p>
          </table:table-cell>
          <table:table-cell office:value-type="string" table:style-name="tablecell">
            <text:p text:style-name="tablealignleft"> 2049.134 (0.176) </text:p>
          </table:table-cell>
          <table:table-cell office:value-type="string" table:style-name="tablecell">
            <text:p text:style-name="tablealignleft"> 2039.741 (0.103) </text:p>
          </table:table-cell>
          <table:table-cell office:value-type="string" table:style-name="tablecell">
            <text:p text:style-name="tablealignleft"> 2039.707 (0.079) </text:p>
          </table:table-cell>
          <table:table-cell office:value-type="string" table:style-name="tablecell">
            <text:p text:style-name="tablealignleft"> 3.934 (0.067) </text:p>
          </table:table-cell>
          <table:table-cell office:value-type="string" table:style-name="tablecell">
            <text:p text:style-name="tablealignleft"> 1493535 (53225)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64 (0.383) </text:p>
          </table:table-cell>
          <table:table-cell office:value-type="string" table:style-name="tablecell">
            <text:p text:style-name="tablealignleft"> 3715.670 (0.294) </text:p>
          </table:table-cell>
          <table:table-cell office:value-type="string" table:style-name="tablecell">
            <text:p text:style-name="tablealignleft"> 2039.970 (0.098) </text:p>
          </table:table-cell>
          <table:table-cell office:value-type="string" table:style-name="tablecell">
            <text:p text:style-name="tablealignleft"> 2039.976 (0.097) </text:p>
          </table:table-cell>
          <table:table-cell office:value-type="string" table:style-name="tablecell">
            <text:p text:style-name="tablealignleft"> 4.141 (0.057) </text:p>
          </table:table-cell>
          <table:table-cell office:value-type="string" table:style-name="tablecell">
            <text:p text:style-name="tablealignleft"> 1197191 (41426)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67 (0.442) </text:p>
          </table:table-cell>
          <table:table-cell office:value-type="string" table:style-name="tablecell">
            <text:p text:style-name="tablealignleft"> 1666.535 (0.363) </text:p>
          </table:table-cell>
          <table:table-cell office:value-type="string" table:style-name="tablecell">
            <text:p text:style-name="tablealignleft"> 0.229 (0.126) </text:p>
          </table:table-cell>
          <table:table-cell office:value-type="string" table:style-name="tablecell">
            <text:p text:style-name="tablealignleft"> 0.269 (0.09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049.111 (0.187) </text:p>
          </table:table-cell>
          <table:table-cell office:value-type="string" table:style-name="tablecell">
            <text:p text:style-name="tablealignleft"> 2049.149 (0.176) </text:p>
          </table:table-cell>
          <table:table-cell office:value-type="string" table:style-name="tablecell">
            <text:p text:style-name="tablealignleft"> 2021.267 (0.106) </text:p>
          </table:table-cell>
          <table:table-cell office:value-type="string" table:style-name="tablecell">
            <text:p text:style-name="tablealignleft"> 2021.235 (0.079) </text:p>
          </table:table-cell>
          <table:table-cell office:value-type="string" table:style-name="tablecell">
            <text:p text:style-name="tablealignleft"> 3.930 (0.056) </text:p>
          </table:table-cell>
          <table:table-cell office:value-type="string" table:style-name="tablecell">
            <text:p text:style-name="tablealignleft"> 1487282 (50494) </text:p>
          </table:table-cell>
          <table:table-cell office:value-type="string" table:style-name="tablecell">
            <text:p text:style-name="tablealignleft"> 28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3715.681 (0.382) </text:p>
          </table:table-cell>
          <table:table-cell office:value-type="string" table:style-name="tablecell">
            <text:p text:style-name="tablealignleft"> 3715.683 (0.294) </text:p>
          </table:table-cell>
          <table:table-cell office:value-type="string" table:style-name="tablecell">
            <text:p text:style-name="tablealignleft"> 2021.270 (0.096) </text:p>
          </table:table-cell>
          <table:table-cell office:value-type="string" table:style-name="tablecell">
            <text:p text:style-name="tablealignleft"> 2021.277 (0.097) </text:p>
          </table:table-cell>
          <table:table-cell office:value-type="string" table:style-name="tablecell">
            <text:p text:style-name="tablealignleft"> 4.122 (0.063) </text:p>
          </table:table-cell>
          <table:table-cell office:value-type="string" table:style-name="tablecell">
            <text:p text:style-name="tablealignleft"> 1192211 (39429) </text:p>
          </table:table-cell>
          <table:table-cell office:value-type="string" table:style-name="tablecell">
            <text:p text:style-name="tablealignleft"> 302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0 </text:p>
          </table:table-cell>
          <table:table-cell office:value-type="string" table:style-name="tablecell">
            <text:p text:style-name="tablealignleft"> 1666.570 (0.441) </text:p>
          </table:table-cell>
          <table:table-cell office:value-type="string" table:style-name="tablecell">
            <text:p text:style-name="tablealignleft"> 1666.534 (0.363) </text:p>
          </table:table-cell>
          <table:table-cell office:value-type="string" table:style-name="tablecell">
            <text:p text:style-name="tablealignleft"> 0.003 (0.128) </text:p>
          </table:table-cell>
          <table:table-cell office:value-type="string" table:style-name="tablecell">
            <text:p text:style-name="tablealignleft"> 0.042 (0.097)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p text:style-name="Text_20_body">
to be compared with:</text:p>
      <text:p text:style-name="Text_20_body"><text:span text:style-name="Strong_20_Emphasis">ZD = 0 deg without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ext:p text:style-name="Table_20_Heading">      </text:p>
          </tabl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1459.876 (0.194) </text:p>
          </table:table-cell>
          <table:table-cell office:value-type="string" table:style-name="tablecell">
            <text:p text:style-name="tablealignleft"> 1459.869 (0.177) </text:p>
          </table:table-cell>
          <table:table-cell office:value-type="string" table:style-name="tablecell">
            <text:p text:style-name="tablealignleft"> 1459.752 (0.102) </text:p>
          </table:table-cell>
          <table:table-cell office:value-type="string" table:style-name="tablecell">
            <text:p text:style-name="tablealignleft"> 1459.739 (0.079) </text:p>
          </table:table-cell>
          <table:table-cell office:value-type="string" table:style-name="tablecell">
            <text:p text:style-name="tablealignleft"> 3.980 (0.073) </text:p>
          </table:table-cell>
          <table:table-cell office:value-type="string" table:style-name="tablecell">
            <text:p text:style-name="tablealignleft"> 1485786 (62257) </text:p>
          </table:table-cell>
          <table:table-cell office:value-type="string" table:style-name="tablecell">
            <text:p text:style-name="tablealignleft"> 25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2638.218 (0.361) </text:p>
          </table:table-cell>
          <table:table-cell office:value-type="string" table:style-name="tablecell">
            <text:p text:style-name="tablealignleft"> 2638.248 (0.294) </text:p>
          </table:table-cell>
          <table:table-cell office:value-type="string" table:style-name="tablecell">
            <text:p text:style-name="tablealignleft"> 2638.290 (0.133) </text:p>
          </table:table-cell>
          <table:table-cell office:value-type="string" table:style-name="tablecell">
            <text:p text:style-name="tablealignleft"> 2638.255 (0.097) </text:p>
          </table:table-cell>
          <table:table-cell office:value-type="string" table:style-name="tablecell">
            <text:p text:style-name="tablealignleft"> 4.147 (0.085) </text:p>
          </table:table-cell>
          <table:table-cell office:value-type="string" table:style-name="tablecell">
            <text:p text:style-name="tablealignleft"> 1191883 (42554) </text:p>
          </table:table-cell>
          <table:table-cell office:value-type="string" table:style-name="tablecell">
            <text:p text:style-name="tablealignleft"> 278 </text:p>
          </table:table-cell>
        </table:table-row>
        <table:table-row>
          <table:table-cell office:value-type="string" table:style-name="tablecell">
            <text:p text:style-name="tablealigncenter">  2-1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0.4 </text:p>
          </table:table-cell>
          <table:table-cell office:value-type="string" table:style-name="tablecell">
            <text:p text:style-name="tablealignleft"> 1178.343 (0.385) </text:p>
          </table:table-cell>
          <table:table-cell office:value-type="string" table:style-name="tablecell">
            <text:p text:style-name="tablealignleft"> 1178.379 (0.364) </text:p>
          </table:table-cell>
          <table:table-cell office:value-type="string" table:style-name="tablecell">
            <text:p text:style-name="tablealignleft"> 1178.539 (0.200) </text:p>
          </table:table-cell>
          <table:table-cell office:value-type="string" table:style-name="tablecell">
            <text:p text:style-name="tablealignleft"> 1178.516 (0.096)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reference_frame_construction_editor_gvk"/>Reference frame construction **editor GVK**<text:bookmark-end text:name="reference_frame_construction_editor_gvk"/></text:h>
      <text:list text:style-name="List_20_1">
        <text:list-item>
          <text:p text:style-name="Text_20_body"> what makes most sense to determine astrometric error budget for ADC:</text:p>
          <text:list text:style-name="List_20_1">
            <text:list-item>
              <text:p text:style-name="Text_20_body">reference frame = first image: to quantify astrometric rms</text:p>
            </text:list-item>
            <text:list-item>
              <text:p text:style-name="Text_20_body">reference frame = derived from ensemble of images: to quantify sqrt(n) effects</text:p>
            </text:list-item>
            <text:list-item>
              <text:p text:style-name="Text_20_body">reference frame = true positions?: best for simulated images to assess both of the above.</text:p>
            </text:list-item>
          </text:list>
        </text:list-item>
      </text:list>
      <text:h text:style-name="Heading_20_2" text:outline-level="2"><text:bookmark-start text:name="relative_astrometry_editor_gvk"/>Relative astrometry **editor GVK**<text:bookmark-end text:name="relative_astrometry_editor_gvk"/></text:h>
      <text:p text:style-name="Text_20_body">We then perform relative astrometric analysis.For each dataset we quantify the relative astrometric quality: rms(position) within a set of dithers using the following approaches:
</text:p>
      <text:list text:style-name="List_20_1">
        <text:list-item>
          <text:p text:style-name="Text_20_body"> residuals: pos(im)-pos(ref_im)</text:p>
        </text:list-item>
        <text:list-item>
          <text:p text:style-name="Text_20_body"> do usual approach? (e.g., Kuijken/Rich papers) </text:p>
        </text:list-item>
        <text:list-item>
          <text:p text:style-name="Text_20_body"> Existing astrometric pipeline in Astro-WISE. It uses sextractor for source extraction and LDAC and SCAMP for astrometric calibration. Configuration is polynomial mapping. Needs fine-tuning to get beyond global astrometry of rms(0.03)/fwhm(0.7)=4e-2</text:p>
        </text:list-item>
        <text:list-item>
          <text:p text:style-name="Text_20_body"> GEMS method</text:p>
        </text:list-item>
        <text:list-item>
          <text:p text:style-name="Text_20_body"> astrom solution based on ensemble of (dithered) exposures (use current astrometric pipeline (SCAMP and/or LDAC))</text:p>
          <text:list text:style-name="List_20_1">
            <text:list-item>
              <text:p text:style-name="Text_20_body"> output: x,y,ra,dec of stars + parametric fit to systematic distorsions over FoV.</text:p>
            </text:list-item>
            <text:list-item>
              <text:p text:style-name="Text_20_body"> Quantify distorsions: parameterize or look-up table?</text:p>
            </text:list-item>
          </text:list>
        </text:list-item>
      </text:list>
      <text:h text:style-name="Heading_20_2" text:outline-level="2"><text:bookmark-start text:name="discussion"/>Discussion<text:bookmark-end text:name="discussion"/></text:h>
      <text:list text:style-name="List_20_1">
        <text:list-item>
          <text:p text:style-name="Text_20_body"> Compare MICADO astrometric results to other (MAD, GemS) results in units PSF/pixelscale?</text:p>
        </text:list-item>
      </text:list>
      <text:h text:style-name="Heading_20_2" text:outline-level="2"><text:bookmark-start text:name="conclusions"/>Conclusions<text:bookmark-end text:name="conclusions"/></text:h>
      <text:list text:style-name="List_20_1">
        <text:list-item>
          <text:p text:style-name="Text_20_body"> outlook on future:</text:p>
          <text:list text:style-name="List_20_1">
            <text:list-item>
              <text:p text:style-name="Text_20_body"> source detection on stacked data (light-curve software relevant here?) = master astrometric reference frame</text:p>
            </text:list-item>
            <text:list-item>
              <text:p text:style-name="Text_20_body"> can we exploit non-destructive read-outs? (contact Gert Finger)</text:p>
            </text:list-item>
            <text:list-item>
              <text:p text:style-name="Text_20_body"> better PSF modelling (starfinder, daophot, inspiration in Anderson + King-2000PASP112,1360 and KiDS PSF anisotropy/homogenization measurements?)</text:p>
            </text:list-item>
            <text:list-item>
              <text:p text:style-name="Text_20_body"> possibly astrometric calibration of GemS/MAD data (to get handle on MCAO case)</text:p>
            </text:list-item>
          </text:list>
        </text:list-item>
      </text:list>
      <text:h text:style-name="Heading_20_2" text:outline-level="2"><text:bookmark-start text:name="references_and_handy-links"/>References and handy-links<text:bookmark-end text:name="references_and_handy-links"/></text:h>
      <text:list text:style-name="List_20_1">
        <text:list-item>
          <text:p text:style-name="Text_20_body"> <text:a xlink:type="simple" xlink:href="https://www.dropbox.com/home/MICADO_ADC/ADC_documents"> Dropbox astrometry documents</text:a> </text:p>
        </text:list-item>
        <text:list-item>
          <text:p text:style-name="Text_20_body"> <text:a xlink:type="simple" xlink:href="http://www.astro-wise.org/Public/Astro-WISEAstrometryReport.pdf"> Astro-WISE astrometry report</text:a></text:p>
        </text:list-item>
        <text:list-item>
          <text:p text:style-name="Text_20_body"> <text:a xlink:type="simple" xlink:href="https://docs.google.com/spreadsheet/ccc?key=0Ah9tUSrro9zCdEw5TGFMX1VwTDFhOUhpQy1JVWxRQmc&amp;usp=sharing"> Gijs' MICADO spreadsheets</text:a></text:p>
        </text:list-item>
        <text:list-item>
          <text:p text:style-name="Text_20_body"> <text:a xlink:type="simple" xlink:href="http://www.astro-wise.org/viewvc/awe/astro/experimental/micado/"> MICADO code repository at OmegaC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