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413127a186fd5168aa421ed4d0bc5bb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/>
      <text:p text:style-name="Text_20_body"/>
      <text:h text:style-name="Heading_20_1" text:outline-level="1"><text:bookmark-start text:name="omegacam_illumination_variation_and_correction"/>OmegaCAM Illumination Variation and Correction<text:bookmark-end text:name="omegacam_illumination_variation_and_correction"/></text:h>
      <text:h text:style-name="Heading_20_2" text:outline-level="2"><text:bookmark-start text:name="reports"/>Reports<text:bookmark-end text:name="reports"/></text:h>
      <text:list text:style-name="List_20_1">
        <text:list-item>
          <text:p text:style-name="Text_20_body"> OmegaCAM Commissioning - DFS - Illumination Characterisation and CorrectionIllumination Report v2.1 VST-TRE-OCM-23100-3608 </text:p>
          <text:p text:style-name="Preformatted_20_Text">FIXME internalmedia: projects:omegacam:portal:ocam_illum.pdf</text:p>
          <text:p/>
        </text:list-item>
      </text:list>
      <text:h text:style-name="Heading_20_2" text:outline-level="2"><text:bookmark-start text:name="supplements"/>Supplements<text:bookmark-end text:name="supplements"/></text:h>
      <text:list text:style-name="List_20_1">
        <text:list-item>
          <text:p text:style-name="Text_20_body"> Accompanying movie of twilightflat residuals vs rotator angle: </text:p>
        </text:list-item>
      </text:list>
      <text:p text:style-name="Text_20_body"><draw:frame draw:style-name="media" draw:name="" text:anchor-type="as-char" draw:z-index="0" svg:width="6.6145833333333cm" svg:height="6.4558333333333cm"><draw:image xlink:href="Pictures/413127a186fd5168aa421ed4d0bc5bbe.gif" xlink:type="simple" xlink:show="embed" xlink:actuate="onLoad"/></draw:frame></text:p>
      <text:h text:style-name="Heading_20_2" text:outline-level="2"><text:bookmark-start text:name="links"/>Links<text:bookmark-end text:name="links"/></text:h>
      <text:p text:style-name="Text_20_body"><text:a xlink:type="simple" xlink:href="http://wiki.astro-wise.org/projects:omegacam:illuminationcorrection">Internal page on Illumination variations and correction for OmegaCAM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